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center"/>
    </style:style>
    <style:style style:name="T12" style:family="text">
      <style:text-properties style:font-name="Arial" style:font-name-complex="Arial" fo:font-style="italic" style:font-style-asian="italic" style:font-style-complex="italic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ebef7" style:family="table">
      <style:table-properties style:rel-width="100" table:align="center"/>
    </style:style>
    <style:style style:name="4ebef7.0" style:family="table-column">
      <style:table-column-properties style:column-width="9.70cm"/>
    </style:style>
    <style:style style:name="4ebef7.1" style:family="table-column">
      <style:table-column-properties style:column-width="7.94cm"/>
    </style:style>
    <style:style style:name="dbe0e4" style:family="table">
      <style:table-properties style:rel-width="100" table:align="center"/>
    </style:style>
    <style:style style:name="dbe0e4.0" style:family="table-column">
      <style:table-column-properties style:column-width="17.64cm"/>
    </style:style>
    <style:style style:name="b864f5" style:family="table">
      <style:table-properties style:rel-width="100" table:align="center"/>
    </style:style>
    <style:style style:name="b864f5.0" style:family="table-column">
      <style:table-column-properties style:column-width="11.47cm"/>
    </style:style>
    <style:style style:name="b864f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ebef7" table:style-name="4ebef7">
          <table:table-column table:style-name="4ebef7.0"/>
          <table:table-column table:style-name="4ebef7.1"/>
          <table:table-row>
            <table:table-cell office:value-type="string">
              <text:p text:style-name="IM1"><draw:frame draw:style-name="fr1" draw:name="5912d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be0e4" table:style-name="dbe0e4">
          <table:table-column table:style-name="dbe0e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2007</text:span></text:p>
        <text:p text:style-name="P3_InstBodyJustified"><text:span text:style-name="T3">Ano 2007 · Data 25/06/2007 · Status EM VIGOR</text:span></text:p>
        <text:p text:style-name="P4_InstBodyJustified"><text:span text:style-name="T4">Ementa: DISPÕE SOBRE PRESTAÇÃO DE CONTAS DA PREFEITURA MUNICIPAL DE VOTUPORANGA, REFERENTE AO EXERCÍCIO DE 2005.</text:span></text:p>
        <text:p text:style-name="P5_InstBodyJustified"><text:span text:style-name="T5">DECRETO LEGISLATIVO Nº 11, DE 25 DE JUNHO DE 2007</text:span></text:p>
        <text:p text:style-name="P6_InstBodyJustified"><text:span text:style-name="T6">(DISPÕE SOBRE PRESTAÇÃO DE CONTAS DA PREFEITURA MUNICIPAL DE VOTUPORANGA, REFERENTE AO EXERCÍCIO DE 2005.)</text:span></text:p>
        <text:p text:style-name="P7"><text:span text:style-name="T7">FAÇO SABER QUE A CÂMARA MUNICIPAL DE VOTUPORANGA APROVOU E EU, NOS TERMOS DO INCISO IV, DO ARTIGO 17 DA LEI ORGÂNICA DO MUNICÍPIO, PROMULGO O SEGUINTE DECRETO LEGISLATIVO:</text:span></text:p>
        <text:p text:style-name="P9"><text:span text:style-name="T8">Art. 1°<text:s/></text:span><text:span text:style-name="T9">Ficam aprovadas as Contas da Prefeitura Municipal, do exercício de 2005, conforme parecer do Tribunal de Contas do Estado de São Paulo - TC 002607/026/05.</text:span></text:p>
        <text:p text:style-name="P12"><text:span text:style-name="T10">Art. 2°</text:span><text:span text:style-name="T11"><text:s/>Este Decreto Legislativo entrará em vigor na data de sua publicação</text:span></text:p>
        <text:p text:style-name="P15"><text:span text:style-name="T12">Plenário “Dr. Octávio Viscardi”, 25 de junho 2007.</text:span></text:p>
        <text:p text:style-name="P17"><text:span text:style-name="T13">OSMAIR LUIZ FERRARI</text:span></text:p>
        <text:p text:style-name="P19"><text:span text:style-name="T14">PRESIDENTE</text:span></text:p>
        <text:p text:style-name="P21"><text:span text:style-name="T15">ELINTON JOSÉ SETTE</text:span></text:p>
        <text:p text:style-name="P23"><text:span text:style-name="T16">1º SECRETÁRIO</text:span></text:p>
        <text:p text:style-name="P25"><text:span text:style-name="T17">Publicado e registrado na Secretaria Administrativa da Câmara Municipal de Votuporanga, aos 25 de junho de 2007.</text:span></text:p>
        <text:p text:style-name="P27"><text:span text:style-name="T18">WADENIR APARECIDO CUIN</text:span></text:p>
        <text:p text:style-name="P29"><text:span text:style-name="T19">DIRETOR GERAL</text:span></text:p>
        <text:p text:style-name="P31"><text:span text:style-name="T20">Este Decreto Legislativo teve origem no Projeto de Decreto Legislativo nº 11/2007, de autoria da Comissão de Finanças e Orçamento.</text:span></text:p>
        <text:p text:style-name="Standard"/>
        <table:table table:name="b864f5" table:style-name="b864f5">
          <table:table-column table:style-name="b864f5.0"/>
          <table:table-column table:style-name="b864f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02</text:span></text:p>
            </table:table-cell>
            <table:table-cell office:value-type="string">
              <text:p><text:span>Gerado em 25/08/2026 12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ebef7" style:family="table">
      <style:table-properties style:rel-width="100" table:align="center"/>
    </style:style>
    <style:style style:name="4ebef7.0" style:family="table-column">
      <style:table-column-properties style:column-width="9.70cm"/>
    </style:style>
    <style:style style:name="4ebef7.1" style:family="table-column">
      <style:table-column-properties style:column-width="7.94cm"/>
    </style:style>
    <style:style style:name="dbe0e4" style:family="table">
      <style:table-properties style:rel-width="100" table:align="center"/>
    </style:style>
    <style:style style:name="dbe0e4.0" style:family="table-column">
      <style:table-column-properties style:column-width="17.64cm"/>
    </style:style>
    <style:style style:name="b864f5" style:family="table">
      <style:table-properties style:rel-width="100" table:align="center"/>
    </style:style>
    <style:style style:name="b864f5.0" style:family="table-column">
      <style:table-column-properties style:column-width="11.47cm"/>
    </style:style>
    <style:style style:name="b864f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5:12:04.000</dc:date>
    <meta:generator>PHPWord</meta:generator>
    <meta:initial-creator/>
    <meta:creation-date>2026-08-25T15:12:04.000</meta:creation-date>
    <meta:keyword/>
    <meta:user-defined meta:name="Category"/>
    <meta:user-defined meta:name="Company"/>
    <meta:user-defined meta:name="Manager"/>
  </office:meta>
</office:document-meta>
</file>