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71410" style:family="table">
      <style:table-properties style:rel-width="100" table:align="center"/>
    </style:style>
    <style:style style:name="971410.0" style:family="table-column">
      <style:table-column-properties style:column-width="9.70cm"/>
    </style:style>
    <style:style style:name="971410.1" style:family="table-column">
      <style:table-column-properties style:column-width="7.94cm"/>
    </style:style>
    <style:style style:name="cf4487" style:family="table">
      <style:table-properties style:rel-width="100" table:align="center"/>
    </style:style>
    <style:style style:name="cf4487.0" style:family="table-column">
      <style:table-column-properties style:column-width="17.64cm"/>
    </style:style>
    <style:style style:name="947830" style:family="table">
      <style:table-properties style:rel-width="100" table:align="center"/>
    </style:style>
    <style:style style:name="947830.0" style:family="table-column">
      <style:table-column-properties style:column-width="11.47cm"/>
    </style:style>
    <style:style style:name="94783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71410" table:style-name="971410">
          <table:table-column table:style-name="971410.0"/>
          <table:table-column table:style-name="971410.1"/>
          <table:table-row>
            <table:table-cell office:value-type="string">
              <text:p text:style-name="IM1"><draw:frame draw:style-name="fr1" draw:name="ef491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f4487" table:style-name="cf4487">
          <table:table-column table:style-name="cf448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2007</text:span></text:p>
        <text:p text:style-name="P3_InstBodyJustified"><text:span text:style-name="T3">Ano 2007 · Data 11/06/2007 · Status EM VIGOR</text:span></text:p>
        <text:p text:style-name="P4_InstBodyJustified"><text:span text:style-name="T4">Ementa: DISPÕE SOBRE CONCESSÃO DE INSIGNIA DE HONRA AO MÉRITO AO SENHOR JOSÉ CARLOS LEME DE OLIVEIRA.</text:span></text:p>
        <text:p text:style-name="P5_InstBodyJustified"><text:span text:style-name="T5">DECRETO LEGISLATIVO Nº 10, DE 11 DE JUNHO DE 2007</text:span></text:p>
        <text:p text:style-name="P6_InstBodyJustified"><text:span text:style-name="T6">(DISPÕE SOBRE CONCESSÃO DE INSIGNIA DE HONRA AO MÉRITO AO SENHOR JOSÉ CARLOS LEME DE OLIVEIRA.)</text:span></text:p>
        <text:p text:style-name="P7"><text:span text:style-name="T7">FAÇO SABER QUE A CÂMARA MUNICIPAL DE VOTUPORANGA APROVOU E EU, NOS TERMOS DO INCISO IV, DO ARTIGO 17, DA LEI ORGÂNICA DO MUNICÍPIO, PROMULGO O SEGUINTE DECRETO LEGISLATIVO:</text:span></text:p>
        <text:p text:style-name="P9"><text:span text:style-name="T8">Art. 1º</text:span><text:span text:style-name="T9"><text:s/>Fica concedido ao Senhor JOSÉ CARLOS LEME DE OLIVEIRA, uma insígnia de Honra ao Mérito, pelos relevantes serviços prestados ao Município.</text:span></text:p>
        <text:p text:style-name="P12"><text:span text:style-name="T10">Parágrafo único.<text:s/></text:span><text:span text:style-name="T11">A entrega da referida honraria será feita em sessão solene, que se realizará em data a ser marcada pela Presidência, conforme os termos da legislação vigente.</text:span></text:p>
        <text:p text:style-name="P15"><text:span text:style-name="T12">Art. 2º</text:span><text:span text:style-name="T13"><text:s/>Este Decreto Legislativo entrará em vigor na data de sua publicação.</text:span></text:p>
        <text:p text:style-name="P18"><text:span text:style-name="T14">Plenário “Dr. Octávio Viscardi”, 11 de junho de 2007.</text:span></text:p>
        <text:p text:style-name="P20"><text:span text:style-name="T15">OSMAIR LUIZ FERRARI</text:span></text:p>
        <text:p text:style-name="P22"><text:span text:style-name="T16">PRESIDENTE</text:span></text:p>
        <text:p text:style-name="P24"><text:span text:style-name="T17">ELINTON JOSÉ DE SETTE</text:span></text:p>
        <text:p text:style-name="P26"><text:span text:style-name="T18">1º SECRETÁRIO</text:span></text:p>
        <text:p text:style-name="P28"><text:span text:style-name="T19">Publicado e registrado na Secretaria Administrativa da Câmara Municipal de Votuporanga, aos 11 de junho de 2007.</text:span></text:p>
        <text:p text:style-name="P30"><text:span text:style-name="T20">WALDENIR APARECIDO CUIN</text:span></text:p>
        <text:p text:style-name="P32"><text:span text:style-name="T21">DIRETOR GERAL</text:span></text:p>
        <text:p text:style-name="P34"><text:span text:style-name="T22">Este Decreto Legislativo teve origem no Projeto de Decreto Legislativo nº 10/2007, de autoria do Vereador José Antonio Pereira dos Santos.</text:span></text:p>
        <text:p text:style-name="Standard"/>
        <table:table table:name="947830" table:style-name="947830">
          <table:table-column table:style-name="947830.0"/>
          <table:table-column table:style-name="94783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001</text:span></text:p>
            </table:table-cell>
            <table:table-cell office:value-type="string">
              <text:p><text:span>Gerado em 25/08/2026 13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71410" style:family="table">
      <style:table-properties style:rel-width="100" table:align="center"/>
    </style:style>
    <style:style style:name="971410.0" style:family="table-column">
      <style:table-column-properties style:column-width="9.70cm"/>
    </style:style>
    <style:style style:name="971410.1" style:family="table-column">
      <style:table-column-properties style:column-width="7.94cm"/>
    </style:style>
    <style:style style:name="cf4487" style:family="table">
      <style:table-properties style:rel-width="100" table:align="center"/>
    </style:style>
    <style:style style:name="cf4487.0" style:family="table-column">
      <style:table-column-properties style:column-width="17.64cm"/>
    </style:style>
    <style:style style:name="947830" style:family="table">
      <style:table-properties style:rel-width="100" table:align="center"/>
    </style:style>
    <style:style style:name="947830.0" style:family="table-column">
      <style:table-column-properties style:column-width="11.47cm"/>
    </style:style>
    <style:style style:name="94783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16:04:38.000</dc:date>
    <meta:generator>PHPWord</meta:generator>
    <meta:initial-creator/>
    <meta:creation-date>2026-08-25T16:04:38.000</meta:creation-date>
    <meta:keyword/>
    <meta:user-defined meta:name="Category"/>
    <meta:user-defined meta:name="Company"/>
    <meta:user-defined meta:name="Manager"/>
  </office:meta>
</office:document-meta>
</file>