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8300" style:family="table">
      <style:table-properties style:rel-width="100" table:align="center"/>
    </style:style>
    <style:style style:name="598300.0" style:family="table-column">
      <style:table-column-properties style:column-width="9.70cm"/>
    </style:style>
    <style:style style:name="598300.1" style:family="table-column">
      <style:table-column-properties style:column-width="7.94cm"/>
    </style:style>
    <style:style style:name="f0f5bb" style:family="table">
      <style:table-properties style:rel-width="100" table:align="center"/>
    </style:style>
    <style:style style:name="f0f5bb.0" style:family="table-column">
      <style:table-column-properties style:column-width="17.64cm"/>
    </style:style>
    <style:style style:name="6f87ec" style:family="table">
      <style:table-properties style:rel-width="100" table:align="center"/>
    </style:style>
    <style:style style:name="6f87ec.0" style:family="table-column">
      <style:table-column-properties style:column-width="11.47cm"/>
    </style:style>
    <style:style style:name="6f87e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8300" table:style-name="598300">
          <table:table-column table:style-name="598300.0"/>
          <table:table-column table:style-name="598300.1"/>
          <table:table-row>
            <table:table-cell office:value-type="string">
              <text:p text:style-name="IM1"><draw:frame draw:style-name="fr1" draw:name="e4a16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0f5bb" table:style-name="f0f5bb">
          <table:table-column table:style-name="f0f5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2007</text:span></text:p>
        <text:p text:style-name="P3_InstBodyJustified"><text:span text:style-name="T3">Ano 2007 · Data 02/05/2007 · Status EM VIGOR</text:span></text:p>
        <text:p text:style-name="P4_InstBodyJustified"><text:span text:style-name="T4">Ementa: DISPÕE SOBRE CONCESSÃO DE TÍTULO DE CIDADÃO VOTUPORANGUENSE, AO DEPUTADO FEDERAL NELSON MARQUEZELLI.</text:span></text:p>
        <text:p text:style-name="P5_InstBodyJustified"><text:span text:style-name="T5">DECRETO LEGISLATIVO Nº 8, DE 2 DE MAIO DE 2007</text:span></text:p>
        <text:p text:style-name="P6_InstBodyJustified"><text:span text:style-name="T6">PUBLICADO NO DIÁRIO OFICIAL DO MUNICÍPIO EM 11/05/2007</text:span></text:p>
        <text:p text:style-name="P7_InstBodyJustified"><text:span text:style-name="T7">(DISPÕE SOBRE CONCESSÃO DE TÍTULO DE CIDADÃO VOTUPORANGUENSE, AO DEPUTADO FEDERAL NELSON MARQUEZELLI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Deputado Federal NELSON MARQUEZELLI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 legislação vigente.</text:span></text:p>
        <text:p text:style-name="P16"><text:span text:style-name="T13">Art. 2°</text:span><text:span text:style-name="T14"><text:s/>Este Decreto Legislativo entrará em vigor na data de sua publicação.</text:span></text:p>
        <text:p text:style-name="P19"><text:span text:style-name="T15">Plenário “Dr.Octávio Viscardi”, 07 de maio de 2007.</text:span></text:p>
        <text:p text:style-name="P21"><text:span text:style-name="T16">OSMAIR LUIZ FERRARI</text:span></text:p>
        <text:p text:style-name="P23"><text:span text:style-name="T17">PRESIDENTE</text:span></text:p>
        <text:p text:style-name="P25"><text:span text:style-name="T18">ELINTON JOSÉ SETTE</text:span></text:p>
        <text:p text:style-name="P27"><text:span text:style-name="T19">1º SECRETÁRIO</text:span></text:p>
        <text:p text:style-name="P29"><text:span text:style-name="T20">Publicado e registrado na Secretaria Administrativa da Câmara Municipal de Votuporanga, aos 07 de maio de 2007.</text:span></text:p>
        <text:p text:style-name="P31"><text:span text:style-name="T21">WALDENIR APARECIDO CUIN</text:span></text:p>
        <text:p text:style-name="P33"><text:span text:style-name="T22">DIRETOR GERAL</text:span></text:p>
        <text:p text:style-name="P35"><text:span text:style-name="T23">Este Decreto Legislativo teve origem no Projeto de Decreto Legislativo nº 08/2007, de autoria da Vereador Mehde Meidão Slaiman Kanso.</text:span></text:p>
        <text:p text:style-name="Standard"/>
        <table:table table:name="6f87ec" table:style-name="6f87ec">
          <table:table-column table:style-name="6f87ec.0"/>
          <table:table-column table:style-name="6f87e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9</text:span></text:p>
            </table:table-cell>
            <table:table-cell office:value-type="string">
              <text:p><text:span>Gerado em 26/08/2026 18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8300" style:family="table">
      <style:table-properties style:rel-width="100" table:align="center"/>
    </style:style>
    <style:style style:name="598300.0" style:family="table-column">
      <style:table-column-properties style:column-width="9.70cm"/>
    </style:style>
    <style:style style:name="598300.1" style:family="table-column">
      <style:table-column-properties style:column-width="7.94cm"/>
    </style:style>
    <style:style style:name="f0f5bb" style:family="table">
      <style:table-properties style:rel-width="100" table:align="center"/>
    </style:style>
    <style:style style:name="f0f5bb.0" style:family="table-column">
      <style:table-column-properties style:column-width="17.64cm"/>
    </style:style>
    <style:style style:name="6f87ec" style:family="table">
      <style:table-properties style:rel-width="100" table:align="center"/>
    </style:style>
    <style:style style:name="6f87ec.0" style:family="table-column">
      <style:table-column-properties style:column-width="11.47cm"/>
    </style:style>
    <style:style style:name="6f87e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1:04:15.000</dc:date>
    <meta:generator>PHPWord</meta:generator>
    <meta:initial-creator/>
    <meta:creation-date>2026-08-26T21:04:15.000</meta:creation-date>
    <meta:keyword/>
    <meta:user-defined meta:name="Category"/>
    <meta:user-defined meta:name="Company"/>
    <meta:user-defined meta:name="Manager"/>
  </office:meta>
</office:document-meta>
</file>