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 fo:font-weight="bold" style:font-weight-asian="bold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bf304" style:family="table">
      <style:table-properties style:rel-width="100" table:align="center"/>
    </style:style>
    <style:style style:name="3bf304.0" style:family="table-column">
      <style:table-column-properties style:column-width="9.70cm"/>
    </style:style>
    <style:style style:name="3bf304.1" style:family="table-column">
      <style:table-column-properties style:column-width="7.94cm"/>
    </style:style>
    <style:style style:name="7aa05b" style:family="table">
      <style:table-properties style:rel-width="100" table:align="center"/>
    </style:style>
    <style:style style:name="7aa05b.0" style:family="table-column">
      <style:table-column-properties style:column-width="17.64cm"/>
    </style:style>
    <style:style style:name="ce37b8" style:family="table">
      <style:table-properties style:rel-width="100" table:align="center"/>
    </style:style>
    <style:style style:name="ce37b8.0" style:family="table-column">
      <style:table-column-properties style:column-width="11.47cm"/>
    </style:style>
    <style:style style:name="ce37b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bf304" table:style-name="3bf304">
          <table:table-column table:style-name="3bf304.0"/>
          <table:table-column table:style-name="3bf304.1"/>
          <table:table-row>
            <table:table-cell office:value-type="string">
              <text:p text:style-name="IM1"><draw:frame draw:style-name="fr1" draw:name="de27e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aa05b" table:style-name="7aa05b">
          <table:table-column table:style-name="7aa05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2/2007</text:span></text:p>
        <text:p text:style-name="P3_InstBodyJustified"><text:span text:style-name="T3">Ano 2007 · Data 19/03/2007 · Status EM VIGOR</text:span></text:p>
        <text:p text:style-name="P4_InstBodyJustified"><text:span text:style-name="T4">Ementa: DISPÕE SOBRE CONCESSÃO DE TITULO DE CIDADÃO VOTUPORANGUENSE AO PROFESSOR AGUINALDO DE OLIVEIRA.</text:span></text:p>
        <text:p text:style-name="P5_InstBodyJustified"><text:span text:style-name="T5">DECRETO LEGISLATIVO Nº 2, DE 19 DE MARÇO DE 2007</text:span></text:p>
        <text:p text:style-name="P6_InstBodyJustified"><text:span text:style-name="T6">PUBLICADO NO DIÁRIO OFICIAL DO MUNICÍPIO EM 25/03/2007</text:span></text:p>
        <text:p text:style-name="P7_InstBodyJustified"><text:span text:style-name="T7">(DISPÕE SOBRE CONCESSÃO DE TITULO DE CIDADÃO VOTUPORANGUENSE AO PROFESSOR AGUINALDO DE OLIVEIRA.)</text:span></text:p>
        <text:p text:style-name="P8"><text:span text:style-name="T8">FAÇO SABER QUE A CÂMARA MUNICIPAL DE VOTUPORANGA APROVOU E EU NOS TERMOS DO INCISO IV, DO ARTIGO 17, DA LEI ORGÂNICA DO MUNICÍPIO, PROMULGO O SEGUINTE DECRETO LEGISLATIVO:</text:span></text:p>
        <text:p text:style-name="P10"><text:span text:style-name="T9">Art. 1º</text:span><text:span text:style-name="T10"><text:s/>Fica concedido ao PROFESSOR AGUINALDO DE OLIVEIRA, o título de "Cidadão Votuporanguense", pelos relevantes serviços prestados ao Município.</text:span></text:p>
        <text:p text:style-name="P13"><text:span text:style-name="T11">Parágrafo único.</text:span><text:span text:style-name="T12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2003/dezembro/203.php">Resolução nº 02, de 08 de dezembro de 2003</text:a><text:span text:style-name="T13">.<text:s/></text:span></text:p>
        <text:p text:style-name="P17"><text:span text:style-name="T14">Art. 2º</text:span><text:span text:style-name="T15"><text:s/>Este Decreto Legislativo entrará em vigor na data de sua publicação, revogadas as disposições em contrário.</text:span></text:p>
        <text:p text:style-name="P20"><text:span text:style-name="T16">Plenário "Dr.Octávio Viscardi", aos 19 de março de 2007.</text:span></text:p>
        <text:p text:style-name="P22"><text:span text:style-name="T17">OSMAIR LUIZ FERRARI</text:span></text:p>
        <text:p text:style-name="P24"><text:span text:style-name="T18">PRESIDENTE</text:span></text:p>
        <text:p text:style-name="P26"><text:span text:style-name="T19">ELINTON JOSÉ SETTE</text:span></text:p>
        <text:p text:style-name="P28"><text:span text:style-name="T20">1º SECRETÁRIO</text:span></text:p>
        <text:p text:style-name="P30"><text:span text:style-name="T21">Publicado e registrado na Secretaria Administrativa da Câmara Municipal de Votuporanga, aos 19 de março de 2007.</text:span></text:p>
        <text:p text:style-name="P32"><text:span text:style-name="T22">WALDENIR ABARECIDO CUIN</text:span></text:p>
        <text:p text:style-name="P34"><text:span text:style-name="T23">DIRETOR GERAL</text:span></text:p>
        <text:p text:style-name="P36"><text:span text:style-name="T24">Este Decreto Legislativo teve origem no Projeto de Decreto Legislativo nº 02/2007, de autoria do Vereador Mehde Meidão Slaiman Kanso.</text:span></text:p>
        <text:p text:style-name="Standard"/>
        <table:table table:name="ce37b8" table:style-name="ce37b8">
          <table:table-column table:style-name="ce37b8.0"/>
          <table:table-column table:style-name="ce37b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93</text:span></text:p>
            </table:table-cell>
            <table:table-cell office:value-type="string">
              <text:p><text:span>Gerado em 26/08/2026 17:1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bf304" style:family="table">
      <style:table-properties style:rel-width="100" table:align="center"/>
    </style:style>
    <style:style style:name="3bf304.0" style:family="table-column">
      <style:table-column-properties style:column-width="9.70cm"/>
    </style:style>
    <style:style style:name="3bf304.1" style:family="table-column">
      <style:table-column-properties style:column-width="7.94cm"/>
    </style:style>
    <style:style style:name="7aa05b" style:family="table">
      <style:table-properties style:rel-width="100" table:align="center"/>
    </style:style>
    <style:style style:name="7aa05b.0" style:family="table-column">
      <style:table-column-properties style:column-width="17.64cm"/>
    </style:style>
    <style:style style:name="ce37b8" style:family="table">
      <style:table-properties style:rel-width="100" table:align="center"/>
    </style:style>
    <style:style style:name="ce37b8.0" style:family="table-column">
      <style:table-column-properties style:column-width="11.47cm"/>
    </style:style>
    <style:style style:name="ce37b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20:14:48.000</dc:date>
    <meta:generator>PHPWord</meta:generator>
    <meta:initial-creator/>
    <meta:creation-date>2026-08-26T20:14:48.000</meta:creation-date>
    <meta:keyword/>
    <meta:user-defined meta:name="Category"/>
    <meta:user-defined meta:name="Company"/>
    <meta:user-defined meta:name="Manager"/>
  </office:meta>
</office:document-meta>
</file>