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center"/>
    </style:style>
    <style:style style:name="T12" style:family="text">
      <style:text-properties style:font-name="Arial" style:font-name-complex="Arial" fo:font-style="italic" style:font-style-asian="italic" style:font-style-complex="italic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3f815" style:family="table">
      <style:table-properties style:rel-width="100" table:align="center"/>
    </style:style>
    <style:style style:name="93f815.0" style:family="table-column">
      <style:table-column-properties style:column-width="9.70cm"/>
    </style:style>
    <style:style style:name="93f815.1" style:family="table-column">
      <style:table-column-properties style:column-width="7.94cm"/>
    </style:style>
    <style:style style:name="6e24aa" style:family="table">
      <style:table-properties style:rel-width="100" table:align="center"/>
    </style:style>
    <style:style style:name="6e24aa.0" style:family="table-column">
      <style:table-column-properties style:column-width="17.64cm"/>
    </style:style>
    <style:style style:name="fc005e" style:family="table">
      <style:table-properties style:rel-width="100" table:align="center"/>
    </style:style>
    <style:style style:name="fc005e.0" style:family="table-column">
      <style:table-column-properties style:column-width="11.47cm"/>
    </style:style>
    <style:style style:name="fc00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3f815" table:style-name="93f815">
          <table:table-column table:style-name="93f815.0"/>
          <table:table-column table:style-name="93f815.1"/>
          <table:table-row>
            <table:table-cell office:value-type="string">
              <text:p text:style-name="IM1"><draw:frame draw:style-name="fr1" draw:name="353ed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e24aa" table:style-name="6e24aa">
          <table:table-column table:style-name="6e24a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2006</text:span></text:p>
        <text:p text:style-name="P3_InstBodyJustified"><text:span text:style-name="T3">Ano 2006 · Data 21/08/2006 · Status EM VIGOR</text:span></text:p>
        <text:p text:style-name="P4_InstBodyJustified"><text:span text:style-name="T4">Ementa: DISPÕE SOBRE PRESTAÇÃO DE CONTAS DA PREFEITURA MUNICIPAL DE VOTUPORANGA, REFERENTE AO EXERCÍCIO DE 2004.</text:span></text:p>
        <text:p text:style-name="P5_InstBodyJustified"><text:span text:style-name="T5">DECRETO LEGISLATIVO Nº 8, DE 21 DE AGOSTO DE 2006</text:span></text:p>
        <text:p text:style-name="P6_InstBodyJustified"><text:span text:style-name="T6">(DISPÕE SOBRE PRESTAÇÃO DE CONTAS DA PREFEITURA MUNICIPAL DE VOTUPORANGA, REFERENTE AO EXERCÍCIO DE 2004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°</text:span><text:span text:style-name="T9"><text:s/>Ficam aprovadas as contas da Prefeitura Municipal, do exercício de 2004, conforme parecer do Tribunal de Contas do Estado de São Paulo.</text:span></text:p>
        <text:p text:style-name="P12"><text:span text:style-name="T10">Art. 2°</text:span><text:span text:style-name="T11"><text:s/>Este Decreto Legislativo entrará em vigor na data de sua publicação.</text:span></text:p>
        <text:p text:style-name="P15"><text:span text:style-name="T12">Plenário “Dr.Octávio Viscardi”, 21 de agosto de 2006.</text:span></text:p>
        <text:p text:style-name="P17"><text:span text:style-name="T13">OSMAIR LUIZ FERRARI</text:span></text:p>
        <text:p text:style-name="P19"><text:span text:style-name="T14">PRESIDENTE</text:span></text:p>
        <text:p text:style-name="P21"><text:span text:style-name="T15">OSVALDO CARVALHO DA SILVA</text:span></text:p>
        <text:p text:style-name="P23"><text:span text:style-name="T16">1º SECRETÁRIO</text:span></text:p>
        <text:p text:style-name="P25"><text:span text:style-name="T17">Publicado e registrado na Secretaria Administrativa da Câmara Municipal de Votuporanga, aos 21 de agosto de 2006.</text:span></text:p>
        <text:p text:style-name="P27"><text:span text:style-name="T18">DR. JERÔNIMO FIGUEIRA DA COSTA FILHO</text:span></text:p>
        <text:p text:style-name="P29"><text:span text:style-name="T19">DIRETOR GERAL EM EXERCÍCIO</text:span></text:p>
        <text:p text:style-name="Standard"/>
        <table:table table:name="fc005e" table:style-name="fc005e">
          <table:table-column table:style-name="fc005e.0"/>
          <table:table-column table:style-name="fc00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1</text:span></text:p>
            </table:table-cell>
            <table:table-cell office:value-type="string">
              <text:p><text:span>Gerado em 25/08/2026 18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3f815" style:family="table">
      <style:table-properties style:rel-width="100" table:align="center"/>
    </style:style>
    <style:style style:name="93f815.0" style:family="table-column">
      <style:table-column-properties style:column-width="9.70cm"/>
    </style:style>
    <style:style style:name="93f815.1" style:family="table-column">
      <style:table-column-properties style:column-width="7.94cm"/>
    </style:style>
    <style:style style:name="6e24aa" style:family="table">
      <style:table-properties style:rel-width="100" table:align="center"/>
    </style:style>
    <style:style style:name="6e24aa.0" style:family="table-column">
      <style:table-column-properties style:column-width="17.64cm"/>
    </style:style>
    <style:style style:name="fc005e" style:family="table">
      <style:table-properties style:rel-width="100" table:align="center"/>
    </style:style>
    <style:style style:name="fc005e.0" style:family="table-column">
      <style:table-column-properties style:column-width="11.47cm"/>
    </style:style>
    <style:style style:name="fc00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1:14:40.000</dc:date>
    <meta:generator>PHPWord</meta:generator>
    <meta:initial-creator/>
    <meta:creation-date>2026-08-25T21:14:40.000</meta:creation-date>
    <meta:keyword/>
    <meta:user-defined meta:name="Category"/>
    <meta:user-defined meta:name="Company"/>
    <meta:user-defined meta:name="Manager"/>
  </office:meta>
</office:document-meta>
</file>