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180f5" style:family="table">
      <style:table-properties style:rel-width="100" table:align="center"/>
    </style:style>
    <style:style style:name="4180f5.0" style:family="table-column">
      <style:table-column-properties style:column-width="9.70cm"/>
    </style:style>
    <style:style style:name="4180f5.1" style:family="table-column">
      <style:table-column-properties style:column-width="7.94cm"/>
    </style:style>
    <style:style style:name="b51a18" style:family="table">
      <style:table-properties style:rel-width="100" table:align="center"/>
    </style:style>
    <style:style style:name="b51a18.0" style:family="table-column">
      <style:table-column-properties style:column-width="17.64cm"/>
    </style:style>
    <style:style style:name="bef48c" style:family="table">
      <style:table-properties style:rel-width="100" table:align="center"/>
    </style:style>
    <style:style style:name="bef48c.0" style:family="table-column">
      <style:table-column-properties style:column-width="11.47cm"/>
    </style:style>
    <style:style style:name="bef48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180f5" table:style-name="4180f5">
          <table:table-column table:style-name="4180f5.0"/>
          <table:table-column table:style-name="4180f5.1"/>
          <table:table-row>
            <table:table-cell office:value-type="string">
              <text:p text:style-name="IM1"><draw:frame draw:style-name="fr1" draw:name="fd95e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51a18" table:style-name="b51a18">
          <table:table-column table:style-name="b51a1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2006</text:span></text:p>
        <text:p text:style-name="P3_InstBodyJustified"><text:span text:style-name="T3">Ano 2006 · Data 10/04/2006 · Status EM VIGOR</text:span></text:p>
        <text:p text:style-name="P4_InstBodyJustified"><text:span text:style-name="T4">Ementa: DISPÕE SOBRE A CONCESSÃO DE TÍTULO DE CIDADÃO VOTUPORANGUENSE AO SENHOR ROLANDO CÉSAR DE CARVALHO NOGUEIRA.</text:span></text:p>
        <text:p text:style-name="P5_InstBodyJustified"><text:span text:style-name="T5">DECRETO LEGISLATIVO Nº 1, DE 10 DE ABRIL DE 2006</text:span></text:p>
        <text:p text:style-name="P6_InstBodyJustified"><text:span text:style-name="T6">PUBLICADO NO DIÁRIO OFICIAL DO MUNICÍPIO EM 18/04/2006</text:span></text:p>
        <text:p text:style-name="P7_InstBodyJustified"><text:span text:style-name="T7">(DISPÕE SOBRE A CONCESSÃO DE TÍTULO DE CIDADÃO VOTUPORANGUENSE AO SENHOR ROLANDO CÉSAR DE CARVALHO NOGUEIRA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º</text:span><text:span text:style-name="T10"><text:s/>Fica concedido ao Senhor ROLANDO CÉSAR DE CARVALHO NOGUEIRA, o Título de "Cidadão Votuporanguense"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, de 08 de dezembro de 2003</text:a><text:span text:style-name="T13">.<text:s/></text:span></text:p>
        <text:p text:style-name="P17"><text:span text:style-name="T14">Art. 2º</text:span><text:span text:style-name="T15"><text:s/>Este Decreto Legislativo entrará em vigor na data de sua publicação, revogadas as disposições em contrário.</text:span></text:p>
        <text:p text:style-name="P20"><text:span text:style-name="T16">Plenário "Dr.Octávio Viscardi", 10 de abril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10 de abril de 2006.</text:span></text:p>
        <text:p text:style-name="P32"><text:span text:style-name="T22">WALDENIR ABARECIDO CUIN</text:span></text:p>
        <text:p text:style-name="P34"><text:span text:style-name="T23">DIRETOR DA SECRETARIA</text:span></text:p>
        <text:p text:style-name="P36"><text:span text:style-name="T24">Este Decreto Legislativo teve origem do Projeto de Decreto Legislativo nº 17/05, de autoria do Vereador Gilmar Aurélio (Gaspar).</text:span></text:p>
        <text:p text:style-name="Standard"/>
        <table:table table:name="bef48c" table:style-name="bef48c">
          <table:table-column table:style-name="bef48c.0"/>
          <table:table-column table:style-name="bef48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74</text:span></text:p>
            </table:table-cell>
            <table:table-cell office:value-type="string">
              <text:p><text:span>Gerado em 25/08/2026 19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180f5" style:family="table">
      <style:table-properties style:rel-width="100" table:align="center"/>
    </style:style>
    <style:style style:name="4180f5.0" style:family="table-column">
      <style:table-column-properties style:column-width="9.70cm"/>
    </style:style>
    <style:style style:name="4180f5.1" style:family="table-column">
      <style:table-column-properties style:column-width="7.94cm"/>
    </style:style>
    <style:style style:name="b51a18" style:family="table">
      <style:table-properties style:rel-width="100" table:align="center"/>
    </style:style>
    <style:style style:name="b51a18.0" style:family="table-column">
      <style:table-column-properties style:column-width="17.64cm"/>
    </style:style>
    <style:style style:name="bef48c" style:family="table">
      <style:table-properties style:rel-width="100" table:align="center"/>
    </style:style>
    <style:style style:name="bef48c.0" style:family="table-column">
      <style:table-column-properties style:column-width="11.47cm"/>
    </style:style>
    <style:style style:name="bef48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2:39:02.000</dc:date>
    <meta:generator>PHPWord</meta:generator>
    <meta:initial-creator/>
    <meta:creation-date>2026-08-25T22:39:02.000</meta:creation-date>
    <meta:keyword/>
    <meta:user-defined meta:name="Category"/>
    <meta:user-defined meta:name="Company"/>
    <meta:user-defined meta:name="Manager"/>
  </office:meta>
</office:document-meta>
</file>