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center"/>
    </style:style>
    <style:style style:name="T13" style:family="text">
      <style:text-properties style:font-name="Arial" style:font-name-complex="Arial" fo:font-style="italic" style:font-style-asian="italic" style:font-style-complex="italic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24664" style:family="table">
      <style:table-properties style:rel-width="100" table:align="center"/>
    </style:style>
    <style:style style:name="324664.0" style:family="table-column">
      <style:table-column-properties style:column-width="9.70cm"/>
    </style:style>
    <style:style style:name="324664.1" style:family="table-column">
      <style:table-column-properties style:column-width="7.94cm"/>
    </style:style>
    <style:style style:name="a622cc" style:family="table">
      <style:table-properties style:rel-width="100" table:align="center"/>
    </style:style>
    <style:style style:name="a622cc.0" style:family="table-column">
      <style:table-column-properties style:column-width="17.64cm"/>
    </style:style>
    <style:style style:name="149d77" style:family="table">
      <style:table-properties style:rel-width="100" table:align="center"/>
    </style:style>
    <style:style style:name="149d77.0" style:family="table-column">
      <style:table-column-properties style:column-width="11.47cm"/>
    </style:style>
    <style:style style:name="149d7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24664" table:style-name="324664">
          <table:table-column table:style-name="324664.0"/>
          <table:table-column table:style-name="324664.1"/>
          <table:table-row>
            <table:table-cell office:value-type="string">
              <text:p text:style-name="IM1"><draw:frame draw:style-name="fr1" draw:name="67655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622cc" table:style-name="a622cc">
          <table:table-column table:style-name="a622c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6/2005</text:span></text:p>
        <text:p text:style-name="P3_InstBodyJustified"><text:span text:style-name="T3">Ano 2005 · Data 05/12/2005 · Status EM VIGOR</text:span></text:p>
        <text:p text:style-name="P4_InstBodyJustified"><text:span text:style-name="T4">Ementa: DISPÕE SOBRE PRESTAÇÃO DE CONTAS DA PREFEITURA MUNICIPAL DE VOTUPORANGA, REFERENTE AO EXERCÍCIO DE 2003.</text:span></text:p>
        <text:p text:style-name="P5_InstBodyJustified"><text:span text:style-name="T5">DECRETO LEGISLATIVO Nº 16, DE 5 DE DEZEMBRO DE 2005</text:span></text:p>
        <text:p text:style-name="P6_InstBodyJustified"><text:span text:style-name="T6">PUBLICADO NO DIÁRIO OFICIAL DO MUNICÍPIO EM 09/12/2005</text:span></text:p>
        <text:p text:style-name="P7_InstBodyJustified"><text:span text:style-name="T7">(DISPÕE SOBRE PRESTAÇÃO DE CONTAS DA PREFEITURA MUNICIPAL DE VOTUPORANGA, REFERENTE AO EXERCÍCIO DE 2003.)</text:span></text:p>
        <text:p text:style-name="P8"><text:span text:style-name="T8">FAÇO SABER QUE A CÂMARA MUNICIPAL DE VOTUPORANGA APROVOU E EU, NOS TERMOS DO INCISO IV, DO ARTIGO 17, DA LEI ORGÂNICA DO MUNICÍPIO, PROMULGO O SEGUINTE DECRETO LEGISLATIVO:</text:span></text:p>
        <text:p text:style-name="P10"><text:span text:style-name="T9">Art. 1º</text:span><text:span text:style-name="T10"><text:s/>Ficam aprovadas as contas da Prefeitura Municipal, do exercício de 2003, conforme parecer do Tribunal de Contas do Estado de São Paulo.</text:span></text:p>
        <text:p text:style-name="P13"><text:span text:style-name="T11">Art. 2º<text:s/></text:span><text:span text:style-name="T12">Este Decreto Legislativo entra em vigor na data de sua publicação.</text:span></text:p>
        <text:p text:style-name="P16"><text:span text:style-name="T13">Plenário “Dr. Octávio Viscardi”, 05 de dezembro de 2005.</text:span></text:p>
        <text:p text:style-name="P18"><text:span text:style-name="T14">OSMAIR LUIZ FERRARI</text:span></text:p>
        <text:p text:style-name="P20"><text:span text:style-name="T15">PRESIDENTE</text:span></text:p>
        <text:p text:style-name="P22"><text:span text:style-name="T16">OSVALDO CARVALHO DA SILVA</text:span></text:p>
        <text:p text:style-name="P24"><text:span text:style-name="T17">1º SECRETÁRIO</text:span></text:p>
        <text:p text:style-name="P26"><text:span text:style-name="T18">Publicado e registrado na Secretaria Administrativa Câmara Municipal de Votuporanga, aos 05 de dezembro de 2005.</text:span></text:p>
        <text:p text:style-name="P28"><text:span text:style-name="T19">WALDENIR APARECIDO CUIN</text:span></text:p>
        <text:p text:style-name="P30"><text:span text:style-name="T20">DIRETOR GERAL</text:span></text:p>
        <text:p text:style-name="Standard"/>
        <table:table table:name="149d77" table:style-name="149d77">
          <table:table-column table:style-name="149d77.0"/>
          <table:table-column table:style-name="149d7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73</text:span></text:p>
            </table:table-cell>
            <table:table-cell office:value-type="string">
              <text:p><text:span>Gerado em 25/08/2026 21:2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24664" style:family="table">
      <style:table-properties style:rel-width="100" table:align="center"/>
    </style:style>
    <style:style style:name="324664.0" style:family="table-column">
      <style:table-column-properties style:column-width="9.70cm"/>
    </style:style>
    <style:style style:name="324664.1" style:family="table-column">
      <style:table-column-properties style:column-width="7.94cm"/>
    </style:style>
    <style:style style:name="a622cc" style:family="table">
      <style:table-properties style:rel-width="100" table:align="center"/>
    </style:style>
    <style:style style:name="a622cc.0" style:family="table-column">
      <style:table-column-properties style:column-width="17.64cm"/>
    </style:style>
    <style:style style:name="149d77" style:family="table">
      <style:table-properties style:rel-width="100" table:align="center"/>
    </style:style>
    <style:style style:name="149d77.0" style:family="table-column">
      <style:table-column-properties style:column-width="11.47cm"/>
    </style:style>
    <style:style style:name="149d7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0:24:48.000</dc:date>
    <meta:generator>PHPWord</meta:generator>
    <meta:initial-creator/>
    <meta:creation-date>2026-08-26T00:24:48.000</meta:creation-date>
    <meta:keyword/>
    <meta:user-defined meta:name="Category"/>
    <meta:user-defined meta:name="Company"/>
    <meta:user-defined meta:name="Manager"/>
  </office:meta>
</office:document-meta>
</file>