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f47da" style:family="table">
      <style:table-properties style:rel-width="100" table:align="center"/>
    </style:style>
    <style:style style:name="4f47da.0" style:family="table-column">
      <style:table-column-properties style:column-width="9.70cm"/>
    </style:style>
    <style:style style:name="4f47da.1" style:family="table-column">
      <style:table-column-properties style:column-width="7.94cm"/>
    </style:style>
    <style:style style:name="d4b27a" style:family="table">
      <style:table-properties style:rel-width="100" table:align="center"/>
    </style:style>
    <style:style style:name="d4b27a.0" style:family="table-column">
      <style:table-column-properties style:column-width="17.64cm"/>
    </style:style>
    <style:style style:name="6dc243" style:family="table">
      <style:table-properties style:rel-width="100" table:align="center"/>
    </style:style>
    <style:style style:name="6dc243.0" style:family="table-column">
      <style:table-column-properties style:column-width="11.47cm"/>
    </style:style>
    <style:style style:name="6dc24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f47da" table:style-name="4f47da">
          <table:table-column table:style-name="4f47da.0"/>
          <table:table-column table:style-name="4f47da.1"/>
          <table:table-row>
            <table:table-cell office:value-type="string">
              <text:p text:style-name="IM1"><draw:frame draw:style-name="fr1" draw:name="88257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4b27a" table:style-name="d4b27a">
          <table:table-column table:style-name="d4b27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2005</text:span></text:p>
        <text:p text:style-name="P3_InstBodyJustified"><text:span text:style-name="T3">Ano 2005 · Data 31/10/2005 · Status EM VIGOR</text:span></text:p>
        <text:p text:style-name="P4_InstBodyJustified"><text:span text:style-name="T4">Ementa: DISPÕE SOBRE CONCESSÃO DE TÍTULO DE CIDADÃO VOTUPORANGUENSE AO SENHOR CONSTANTINO SANTORO.</text:span></text:p>
        <text:p text:style-name="P5_InstBodyJustified"><text:span text:style-name="T5">DECRETO LEGISLATIVO Nº 11, DE 31 DE OUTUBRO DE 2005</text:span></text:p>
        <text:p text:style-name="P6_InstBodyJustified"><text:span text:style-name="T6">PUBLICADO NO DIÁRIO OFICIAL DO MUNICÍPIO EM 04/11/2005</text:span></text:p>
        <text:p text:style-name="P7_InstBodyJustified"><text:span text:style-name="T7">(DISPÕE SOBRE CONCESSÃO DE TÍTULO DE CIDADÃO VOTUPORANGUENSE AO SENHOR CONSTANTINO SANTORO.)</text:span></text:p>
        <text:p text:style-name="P8"><text:span text:style-name="T8">FAÇO SABER QUE A CÂMARA MUNICIPAL DE VOTUPORANGA APROVOU E EU, NOS TERMOS DO INCISO IV, DO ARTIGO 17 DA LEI ORGÂNICA DO MUNICÍPIO, PROMULGO O SEGUINTE DECRETO LEGISLATIVO:</text:span></text:p>
        <text:p text:style-name="P10"><text:span text:style-name="T9">Art. 1°<text:s/></text:span><text:span text:style-name="T10">Fica concedido ao Senhor CONSTANTINO SANTORO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entrará em vigor na data de sua publicação</text:span></text:p>
        <text:p text:style-name="P20"><text:span text:style-name="T16">Plenário “Dr. Octávio Viscardi”, 31 de outubr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31 de outubro de 2005.</text:span></text:p>
        <text:p text:style-name="P32"><text:span text:style-name="T22">JERÔNIMO FIGUEIRA DA COSTA FILHO</text:span></text:p>
        <text:p text:style-name="P34"><text:span text:style-name="T23">DIRETOR GERAL EM EXERCÍCIO</text:span></text:p>
        <text:p text:style-name="P36"><text:span text:style-name="T24">Este Decreto Legislativo teve origem no Projeto de Decreto Legislativo nº 11/05, de autoria do Vereador José Nelson Chino Bolotário.</text:span></text:p>
        <text:p text:style-name="Standard"/>
        <table:table table:name="6dc243" table:style-name="6dc243">
          <table:table-column table:style-name="6dc243.0"/>
          <table:table-column table:style-name="6dc24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8</text:span></text:p>
            </table:table-cell>
            <table:table-cell office:value-type="string">
              <text:p><text:span>Gerado em 25/08/2026 20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f47da" style:family="table">
      <style:table-properties style:rel-width="100" table:align="center"/>
    </style:style>
    <style:style style:name="4f47da.0" style:family="table-column">
      <style:table-column-properties style:column-width="9.70cm"/>
    </style:style>
    <style:style style:name="4f47da.1" style:family="table-column">
      <style:table-column-properties style:column-width="7.94cm"/>
    </style:style>
    <style:style style:name="d4b27a" style:family="table">
      <style:table-properties style:rel-width="100" table:align="center"/>
    </style:style>
    <style:style style:name="d4b27a.0" style:family="table-column">
      <style:table-column-properties style:column-width="17.64cm"/>
    </style:style>
    <style:style style:name="6dc243" style:family="table">
      <style:table-properties style:rel-width="100" table:align="center"/>
    </style:style>
    <style:style style:name="6dc243.0" style:family="table-column">
      <style:table-column-properties style:column-width="11.47cm"/>
    </style:style>
    <style:style style:name="6dc24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3:46:09.000</dc:date>
    <meta:generator>PHPWord</meta:generator>
    <meta:initial-creator/>
    <meta:creation-date>2026-08-25T23:46:09.000</meta:creation-date>
    <meta:keyword/>
    <meta:user-defined meta:name="Category"/>
    <meta:user-defined meta:name="Company"/>
    <meta:user-defined meta:name="Manager"/>
  </office:meta>
</office:document-meta>
</file>