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 fo:font-weight="bold" style:font-weight-asian="bold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ceec8" style:family="table">
      <style:table-properties style:rel-width="100" table:align="center"/>
    </style:style>
    <style:style style:name="7ceec8.0" style:family="table-column">
      <style:table-column-properties style:column-width="9.70cm"/>
    </style:style>
    <style:style style:name="7ceec8.1" style:family="table-column">
      <style:table-column-properties style:column-width="7.94cm"/>
    </style:style>
    <style:style style:name="5c8b6a" style:family="table">
      <style:table-properties style:rel-width="100" table:align="center"/>
    </style:style>
    <style:style style:name="5c8b6a.0" style:family="table-column">
      <style:table-column-properties style:column-width="17.64cm"/>
    </style:style>
    <style:style style:name="391133" style:family="table">
      <style:table-properties style:rel-width="100" table:align="center"/>
    </style:style>
    <style:style style:name="391133.0" style:family="table-column">
      <style:table-column-properties style:column-width="11.47cm"/>
    </style:style>
    <style:style style:name="39113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ceec8" table:style-name="7ceec8">
          <table:table-column table:style-name="7ceec8.0"/>
          <table:table-column table:style-name="7ceec8.1"/>
          <table:table-row>
            <table:table-cell office:value-type="string">
              <text:p text:style-name="IM1"><draw:frame draw:style-name="fr1" draw:name="3baaf4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c8b6a" table:style-name="5c8b6a">
          <table:table-column table:style-name="5c8b6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7/2005</text:span></text:p>
        <text:p text:style-name="P3_InstBodyJustified"><text:span text:style-name="T3">Ano 2005 · Data 09/08/2005 · Status EM VIGOR</text:span></text:p>
        <text:p text:style-name="P4_InstBodyJustified"><text:span text:style-name="T4">Ementa: DISPÕE SOBRE A CONCESSÃO DE TÍTULO DE CIDADÃO VOTUPORANGUENSE AO SENHOR PAULO ANTONIO SKAF.</text:span></text:p>
        <text:p text:style-name="P5_InstBodyJustified"><text:span text:style-name="T5">DECRETO LEGISLATIVO Nº 7, DE 9 DE AGOSTO DE 2005</text:span></text:p>
        <text:p text:style-name="P6_InstBodyJustified"><text:span text:style-name="T6">PUBLICADO NO DIÁRIO OFICIAL DO MUNICÍPIO EM 12/08/2005</text:span></text:p>
        <text:p text:style-name="P7_InstBodyJustified"><text:span text:style-name="T7">(DISPÕE SOBRE A CONCESSÃO DE TÍTULO DE CIDADÃO VOTUPORANGUENSE AO SENHOR PAULO ANTONIO SKAF.)</text:span></text:p>
        <text:p text:style-name="P8"><text:span text:style-name="T8">FAÇO SABER QUE A CÂMARA MUNICIPAL DE VOTUPORANGA APROVOU E EU NOS TERMOS DO INCISO IV, DO ARTIGO 17, DA LEI ORGÂNICA DO MUNICÍPIO, PROMULGO O SEGUINTE DECRETO LEGISLATIVO:</text:span></text:p>
        <text:p text:style-name="P10"><text:span text:style-name="T9">Art. 1°</text:span><text:span text:style-name="T10"><text:s/>Fica concedido ao Senhor PAULO ANTONIO SKAF, o Título de Cidadão Votuporanguense, pelos relevantes serviços prestados ao Município.</text:span></text:p>
        <text:p text:style-name="P13"><text:span text:style-name="T11">Parágrafo único.</text:span><text:span text:style-name="T12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2003/dezembro/203.php">Resolução nº 02 de 08 de dezembro de 2003</text:a><text:span text:style-name="T13">.</text:span></text:p>
        <text:p text:style-name="P17"><text:span text:style-name="T14">Art. 2°</text:span><text:span text:style-name="T15"><text:s/>Este Decreto Legislativo entrará em vigor na data de sua publicação.</text:span></text:p>
        <text:p text:style-name="P20"><text:span text:style-name="T16">Plenário “Dr. Octávio Viscardi”, 09 de agosto de 2005.</text:span></text:p>
        <text:p text:style-name="P22"><text:span text:style-name="T17">OSMAIR LUIZ FERRARI</text:span></text:p>
        <text:p text:style-name="P24"><text:span text:style-name="T18">PRESIDENTE</text:span></text:p>
        <text:p text:style-name="P26"><text:span text:style-name="T19">OSVALDO CARVALHO DA SILVA</text:span></text:p>
        <text:p text:style-name="P28"><text:span text:style-name="T20">1º SECRETÁRIO</text:span></text:p>
        <text:p text:style-name="P30"><text:span text:style-name="T21">Publicado e registrado na Secretaria Administrativa da Câmara Municipal de Votuporanga, aos 09 de agosto de 2005.</text:span></text:p>
        <text:p text:style-name="P32"><text:span text:style-name="T22">WALDENIR APARECIDO CAUIN</text:span></text:p>
        <text:p text:style-name="P34"><text:span text:style-name="T23">DIRETOR GERAL</text:span></text:p>
        <text:p text:style-name="P36"><text:span text:style-name="T24">Este Decreto Legislativo teve origem no Projeto de Decreto Legislativo nº 07/05, de autoria do Vereador José Nelson Chino Bolotário.</text:span></text:p>
        <text:p text:style-name="Standard"/>
        <table:table table:name="391133" table:style-name="391133">
          <table:table-column table:style-name="391133.0"/>
          <table:table-column table:style-name="39113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64</text:span></text:p>
            </table:table-cell>
            <table:table-cell office:value-type="string">
              <text:p><text:span>Gerado em 25/08/2026 22:5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ceec8" style:family="table">
      <style:table-properties style:rel-width="100" table:align="center"/>
    </style:style>
    <style:style style:name="7ceec8.0" style:family="table-column">
      <style:table-column-properties style:column-width="9.70cm"/>
    </style:style>
    <style:style style:name="7ceec8.1" style:family="table-column">
      <style:table-column-properties style:column-width="7.94cm"/>
    </style:style>
    <style:style style:name="5c8b6a" style:family="table">
      <style:table-properties style:rel-width="100" table:align="center"/>
    </style:style>
    <style:style style:name="5c8b6a.0" style:family="table-column">
      <style:table-column-properties style:column-width="17.64cm"/>
    </style:style>
    <style:style style:name="391133" style:family="table">
      <style:table-properties style:rel-width="100" table:align="center"/>
    </style:style>
    <style:style style:name="391133.0" style:family="table-column">
      <style:table-column-properties style:column-width="11.47cm"/>
    </style:style>
    <style:style style:name="39113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1:50:10.000</dc:date>
    <meta:generator>PHPWord</meta:generator>
    <meta:initial-creator/>
    <meta:creation-date>2026-08-26T01:50:10.000</meta:creation-date>
    <meta:keyword/>
    <meta:user-defined meta:name="Category"/>
    <meta:user-defined meta:name="Company"/>
    <meta:user-defined meta:name="Manager"/>
  </office:meta>
</office:document-meta>
</file>