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f5647" style:family="table">
      <style:table-properties style:rel-width="100" table:align="center"/>
    </style:style>
    <style:style style:name="ef5647.0" style:family="table-column">
      <style:table-column-properties style:column-width="9.70cm"/>
    </style:style>
    <style:style style:name="ef5647.1" style:family="table-column">
      <style:table-column-properties style:column-width="7.94cm"/>
    </style:style>
    <style:style style:name="daea8c" style:family="table">
      <style:table-properties style:rel-width="100" table:align="center"/>
    </style:style>
    <style:style style:name="daea8c.0" style:family="table-column">
      <style:table-column-properties style:column-width="17.64cm"/>
    </style:style>
    <style:style style:name="55bee9" style:family="table">
      <style:table-properties style:rel-width="100" table:align="center"/>
    </style:style>
    <style:style style:name="55bee9.0" style:family="table-column">
      <style:table-column-properties style:column-width="11.47cm"/>
    </style:style>
    <style:style style:name="55be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f5647" table:style-name="ef5647">
          <table:table-column table:style-name="ef5647.0"/>
          <table:table-column table:style-name="ef5647.1"/>
          <table:table-row>
            <table:table-cell office:value-type="string">
              <text:p text:style-name="IM1"><draw:frame draw:style-name="fr1" draw:name="f96fb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aea8c" table:style-name="daea8c">
          <table:table-column table:style-name="daea8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2005</text:span></text:p>
        <text:p text:style-name="P3_InstBodyJustified"><text:span text:style-name="T3">Ano 2005 · Data 20/06/2005 · Status EM VIGOR</text:span></text:p>
        <text:p text:style-name="P4_InstBodyJustified"><text:span text:style-name="T4">Ementa: DISPÕE SOBRE CONCESSÃO DE TÍTULO DE CIDADÃO VOTUPORANGUENSE AO SENHOR NELSON CAMARGO.</text:span></text:p>
        <text:p text:style-name="P5_InstBodyJustified"><text:span text:style-name="T5">DECRETO LEGISLATIVO Nº 6, DE 20 DE JUNHO DE 2005</text:span></text:p>
        <text:p text:style-name="P6_InstBodyJustified"><text:span text:style-name="T6">PUBLICADO NO DIÁRIO OFICIAL DO MUNICÍPIO EM 23/06/2005</text:span></text:p>
        <text:p text:style-name="P7_InstBodyJustified"><text:span text:style-name="T7">(DISPÕE SOBRE CONCESSÃO DE TÍTULO DE CIDADÃO VOTUPORANGUENSE AO SENHOR NELSON CAMARGO.)</text:span></text:p>
        <text:p text:style-name="P8"><text:span text:style-name="T8">FAÇO SABER QUE A CÂMARA MUNICIPAL DE VOTUPORANGA APROVOU E EU NOS TERMOS DO INCISO IV DO ARTIGO 17, DA LEI ORGÂNICA DO MUNICÍPIO, PROMULGO O SEGUINTE DECRETO LEGISLATIVO:</text:span></text:p>
        <text:p text:style-name="P10"><text:span text:style-name="T9">Art. 1°</text:span><text:span text:style-name="T10"><text:s/>Fica concedido ao Senhor NELSON CAMARG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 Resolução nº 02 de 08 de dezembro de 2003.</text:span></text:p>
        <text:p text:style-name="P16"><text:span text:style-name="T13">Art. 2°</text:span><text:span text:style-name="T14"><text:s/>Este Decreto Legislativo entrará em vigor na data de sua publicação.</text:span></text:p>
        <text:p text:style-name="P19"><text:span text:style-name="T15">Plenário “Dr. Octávio Viscardi”, 20 de junho de 2005.</text:span></text:p>
        <text:p text:style-name="P21"><text:span text:style-name="T16">OSMAIR LUIZ FERRARI</text:span></text:p>
        <text:p text:style-name="P23"><text:span text:style-name="T17">PRESIDENTE</text:span></text:p>
        <text:p text:style-name="P25"><text:span text:style-name="T18">OSVALDO CARVALHO DA SILVA</text:span></text:p>
        <text:p text:style-name="P27"><text:span text:style-name="T19">1º SECRETÁRIO</text:span></text:p>
        <text:p text:style-name="P29"><text:span text:style-name="T20">Publicado e registrado na Secretaria Administrativa da Câmara Municipal de Votuporanga, aos 20 de junho de 2005.</text:span></text:p>
        <text:p text:style-name="P31"><text:span text:style-name="T21">WALDENIR APARECIDO CAUIN</text:span></text:p>
        <text:p text:style-name="P33"><text:span text:style-name="T22">DIRETOR GERAL</text:span></text:p>
        <text:p text:style-name="P35"><text:span text:style-name="T23">Este Decreto legislativo teve origem no Projeto de Decreto Legislativo nº 06/05, de autoria do Vereador Alcides Pelicer.</text:span></text:p>
        <text:p text:style-name="Standard"/>
        <table:table table:name="55bee9" table:style-name="55bee9">
          <table:table-column table:style-name="55bee9.0"/>
          <table:table-column table:style-name="55be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3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f5647" style:family="table">
      <style:table-properties style:rel-width="100" table:align="center"/>
    </style:style>
    <style:style style:name="ef5647.0" style:family="table-column">
      <style:table-column-properties style:column-width="9.70cm"/>
    </style:style>
    <style:style style:name="ef5647.1" style:family="table-column">
      <style:table-column-properties style:column-width="7.94cm"/>
    </style:style>
    <style:style style:name="daea8c" style:family="table">
      <style:table-properties style:rel-width="100" table:align="center"/>
    </style:style>
    <style:style style:name="daea8c.0" style:family="table-column">
      <style:table-column-properties style:column-width="17.64cm"/>
    </style:style>
    <style:style style:name="55bee9" style:family="table">
      <style:table-properties style:rel-width="100" table:align="center"/>
    </style:style>
    <style:style style:name="55bee9.0" style:family="table-column">
      <style:table-column-properties style:column-width="11.47cm"/>
    </style:style>
    <style:style style:name="55be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47.000</dc:date>
    <meta:generator>PHPWord</meta:generator>
    <meta:initial-creator/>
    <meta:creation-date>2026-08-26T00:24:47.000</meta:creation-date>
    <meta:keyword/>
    <meta:user-defined meta:name="Category"/>
    <meta:user-defined meta:name="Company"/>
    <meta:user-defined meta:name="Manager"/>
  </office:meta>
</office:document-meta>
</file>