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2da4f" style:family="table">
      <style:table-properties style:rel-width="100" table:align="center"/>
    </style:style>
    <style:style style:name="92da4f.0" style:family="table-column">
      <style:table-column-properties style:column-width="9.70cm"/>
    </style:style>
    <style:style style:name="92da4f.1" style:family="table-column">
      <style:table-column-properties style:column-width="7.94cm"/>
    </style:style>
    <style:style style:name="95f3a8" style:family="table">
      <style:table-properties style:rel-width="100" table:align="center"/>
    </style:style>
    <style:style style:name="95f3a8.0" style:family="table-column">
      <style:table-column-properties style:column-width="17.64cm"/>
    </style:style>
    <style:style style:name="d96bb6" style:family="table">
      <style:table-properties style:rel-width="100" table:align="center"/>
    </style:style>
    <style:style style:name="d96bb6.0" style:family="table-column">
      <style:table-column-properties style:column-width="11.47cm"/>
    </style:style>
    <style:style style:name="d96bb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2da4f" table:style-name="92da4f">
          <table:table-column table:style-name="92da4f.0"/>
          <table:table-column table:style-name="92da4f.1"/>
          <table:table-row>
            <table:table-cell office:value-type="string">
              <text:p text:style-name="IM1"><draw:frame draw:style-name="fr1" draw:name="7a027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5f3a8" table:style-name="95f3a8">
          <table:table-column table:style-name="95f3a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2005</text:span></text:p>
        <text:p text:style-name="P3_InstBodyJustified"><text:span text:style-name="T3">Ano 2005 · Data 06/06/2005 · Status EM VIGOR</text:span></text:p>
        <text:p text:style-name="P4_InstBodyJustified"><text:span text:style-name="T4">Ementa: DISPÕE SBRE CONCESSÃO DE TÍTULO DE CIDADÃO VOTUPORANGUENSE AO SENHOR JOÃO CARLOS ANDRIOLLI FERREIRA.</text:span></text:p>
        <text:p text:style-name="P5_InstBodyJustified"><text:span text:style-name="T5">DECRETO LEGISLATIVO Nº 2, DE 6 DE JUNHO DE 2005</text:span></text:p>
        <text:p text:style-name="P6_InstBodyJustified"><text:span text:style-name="T6">PUBLICADO NO DIÁRIO OFICIAL DO MUNICÍPIO EM 11/06/2005</text:span></text:p>
        <text:p text:style-name="P7_InstBodyJustified"><text:span text:style-name="T7">(DISPÕE SBRE CONCESSÃO DE TÍTULO DE CIDADÃO VOTUPORANGUENSE AO SENHOR JOÃO CARLOS ANDRIOLLI FERREIRA.)</text:span></text:p>
        <text:p text:style-name="P8"><text:span text:style-name="T8">FAÇO SABER QUE A CÂMARA MUNICIPAL DE VOTUPORANGA APROVOU E EU, NOS TERMOS DO INCISO IV, DO ARTIGO 17 DA LEI ORGÂNICA DO MUNICÍPIO, PROMULGO O SEGUINTE DECRETO LEGISLATIVO:</text:span></text:p>
        <text:p text:style-name="P10"><text:span text:style-name="T9">Art. 1° Fica concedido ao Senhor JOÃO CARLOS ANDRIOLLI FERREIRA, o Tí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2">.</text:span></text:p>
        <text:p text:style-name="P16"><text:span text:style-name="T13">Art. 2°</text:span><text:span text:style-name="T14"><text:s/>Este Decreto entrará em vigor na data de sua publicação</text:span></text:p>
        <text:p text:style-name="P19"><text:span text:style-name="T15">Plenário “Dr. Octávio Viscardi”, 06 de junho de 2005.</text:span></text:p>
        <text:p text:style-name="P21"><text:span text:style-name="T16">OSMAIR LUIZ FERRARI</text:span></text:p>
        <text:p text:style-name="P23"><text:span text:style-name="T17">PRESIDENTE</text:span></text:p>
        <text:p text:style-name="P25"><text:span text:style-name="T18">OSVALDO CARVALHO DA SILVA</text:span></text:p>
        <text:p text:style-name="P27"><text:span text:style-name="T19">1º SECRETÁRIO</text:span></text:p>
        <text:p text:style-name="P29"><text:span text:style-name="T20">Publicado e registrado na Secretaria Administrativa da Câmara Municipal de Votuporanga, aos 06 de junho de 2005.</text:span></text:p>
        <text:p text:style-name="P31"><text:span text:style-name="T21">WALDENIR APARECIDO CUIN</text:span></text:p>
        <text:p text:style-name="P33"><text:span text:style-name="T22">DIRETOR GERAL</text:span></text:p>
        <text:p text:style-name="Standard"/>
        <table:table table:name="d96bb6" table:style-name="d96bb6">
          <table:table-column table:style-name="d96bb6.0"/>
          <table:table-column table:style-name="d96bb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9</text:span></text:p>
            </table:table-cell>
            <table:table-cell office:value-type="string">
              <text:p><text:span>Gerado em 25/08/2026 2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2da4f" style:family="table">
      <style:table-properties style:rel-width="100" table:align="center"/>
    </style:style>
    <style:style style:name="92da4f.0" style:family="table-column">
      <style:table-column-properties style:column-width="9.70cm"/>
    </style:style>
    <style:style style:name="92da4f.1" style:family="table-column">
      <style:table-column-properties style:column-width="7.94cm"/>
    </style:style>
    <style:style style:name="95f3a8" style:family="table">
      <style:table-properties style:rel-width="100" table:align="center"/>
    </style:style>
    <style:style style:name="95f3a8.0" style:family="table-column">
      <style:table-column-properties style:column-width="17.64cm"/>
    </style:style>
    <style:style style:name="d96bb6" style:family="table">
      <style:table-properties style:rel-width="100" table:align="center"/>
    </style:style>
    <style:style style:name="d96bb6.0" style:family="table-column">
      <style:table-column-properties style:column-width="11.47cm"/>
    </style:style>
    <style:style style:name="d96bb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39:09.000</dc:date>
    <meta:generator>PHPWord</meta:generator>
    <meta:initial-creator/>
    <meta:creation-date>2026-08-26T01:39:09.000</meta:creation-date>
    <meta:keyword/>
    <meta:user-defined meta:name="Category"/>
    <meta:user-defined meta:name="Company"/>
    <meta:user-defined meta:name="Manager"/>
  </office:meta>
</office:document-meta>
</file>