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center"/>
    </style:style>
    <style:style style:name="T13" style:family="text">
      <style:text-properties style:font-name="Arial" style:font-name-complex="Arial" fo:font-style="italic" style:font-style-asian="italic" style:font-style-complex="italic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center"/>
    </style:style>
    <style:style style:name="T1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c9c99" style:family="table">
      <style:table-properties style:rel-width="100" table:align="center"/>
    </style:style>
    <style:style style:name="8c9c99.0" style:family="table-column">
      <style:table-column-properties style:column-width="9.70cm"/>
    </style:style>
    <style:style style:name="8c9c99.1" style:family="table-column">
      <style:table-column-properties style:column-width="7.94cm"/>
    </style:style>
    <style:style style:name="d833c2" style:family="table">
      <style:table-properties style:rel-width="100" table:align="center"/>
    </style:style>
    <style:style style:name="d833c2.0" style:family="table-column">
      <style:table-column-properties style:column-width="17.64cm"/>
    </style:style>
    <style:style style:name="b17862" style:family="table">
      <style:table-properties style:rel-width="100" table:align="center"/>
    </style:style>
    <style:style style:name="b17862.0" style:family="table-column">
      <style:table-column-properties style:column-width="11.47cm"/>
    </style:style>
    <style:style style:name="b1786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c9c99" table:style-name="8c9c99">
          <table:table-column table:style-name="8c9c99.0"/>
          <table:table-column table:style-name="8c9c99.1"/>
          <table:table-row>
            <table:table-cell office:value-type="string">
              <text:p text:style-name="IM1"><draw:frame draw:style-name="fr1" draw:name="e9e3c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833c2" table:style-name="d833c2">
          <table:table-column table:style-name="d833c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2005</text:span></text:p>
        <text:p text:style-name="P3_InstBodyJustified"><text:span text:style-name="T3">Ano 2005 · Data 14/03/2005 · Status EM VIGOR</text:span></text:p>
        <text:p text:style-name="P4_InstBodyJustified"><text:span text:style-name="T4">Ementa: DISPÕE SOBRE PRESTAÇÃO DE CONTAS DA PREFEITURA MUNICIPAL DE VOTUPORANGA, REFERENTE AO EXERCÍCIO DE 2000.</text:span></text:p>
        <text:p text:style-name="P5_InstBodyJustified"><text:span text:style-name="T5">DECRETO LEGISLATIVO Nº 1, DE 14 DE MARÇO DE 2005</text:span></text:p>
        <text:p text:style-name="P6_InstBodyJustified"><text:span text:style-name="T6">PUBLICADO NO DIÁRIO OFICIAL DO MUNICÍPIO EM 18/03/2005</text:span></text:p>
        <text:p text:style-name="P7_InstBodyJustified"><text:span text:style-name="T7">(DISPÕE SOBRE PRESTAÇÃO DE CONTAS DA PREFEITURA MUNICIPAL DE VOTUPORANGA, REFERENTE AO EXERCÍCIO DE 2000.)</text:span></text:p>
        <text:p text:style-name="P8"><text:span text:style-name="T8">FAÇO SABER QUE A CÂMARA MUNICIPAL DE VOTUPORANGA APROVOU E EU, NOS TERMOS DO INCISO IV, DO ARTIGO 17, DA LEI ORGÂNICA DO MUNICÍPIO, PROMULGO O SEGUINTE DECRETO LEGISLATIVO:</text:span></text:p>
        <text:p text:style-name="P10"><text:span text:style-name="T9">Art. 1°</text:span><text:span text:style-name="T10"><text:s/>Ficam aprovadas as contas da Prefeitura Municipal, do exercício de 2000.</text:span></text:p>
        <text:p text:style-name="P13"><text:span text:style-name="T11">Art. 2°</text:span><text:span text:style-name="T12"><text:s/>Este Decreto Legislativo entrará em vigor na data de sua publicação.</text:span></text:p>
        <text:p text:style-name="P16"><text:span text:style-name="T13">Plenário “Dr.Octávio Viscardi”, 14 de março de 2005.</text:span></text:p>
        <text:p text:style-name="P18"><text:span text:style-name="T14">OSMAIR LUIZ FERRARI</text:span></text:p>
        <text:p text:style-name="P20"><text:span text:style-name="T15">PRESIDENTE</text:span></text:p>
        <text:p text:style-name="P22"><text:span text:style-name="T16">OSVALDO CARVALHO DA SILVA</text:span></text:p>
        <text:p text:style-name="P24"><text:span text:style-name="T17">1º SECRETÁRIO</text:span></text:p>
        <text:p text:style-name="P26"><text:span text:style-name="T18">Publicado e registrado na Secretaria Administrativa da Câmara Municipal de Votuporanga, aos 14 de março de 2005.</text:span></text:p>
        <text:p text:style-name="P28"><text:span text:style-name="T19">WALDENIR APARECIDO CUIN</text:span></text:p>
        <text:p text:style-name="P30"><text:span text:style-name="T20">DIRETOR GERAL</text:span></text:p>
        <text:p text:style-name="Standard"/>
        <table:table table:name="b17862" table:style-name="b17862">
          <table:table-column table:style-name="b17862.0"/>
          <table:table-column table:style-name="b1786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58</text:span></text:p>
            </table:table-cell>
            <table:table-cell office:value-type="string">
              <text:p><text:span>Gerado em 25/08/2026 22:3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c9c99" style:family="table">
      <style:table-properties style:rel-width="100" table:align="center"/>
    </style:style>
    <style:style style:name="8c9c99.0" style:family="table-column">
      <style:table-column-properties style:column-width="9.70cm"/>
    </style:style>
    <style:style style:name="8c9c99.1" style:family="table-column">
      <style:table-column-properties style:column-width="7.94cm"/>
    </style:style>
    <style:style style:name="d833c2" style:family="table">
      <style:table-properties style:rel-width="100" table:align="center"/>
    </style:style>
    <style:style style:name="d833c2.0" style:family="table-column">
      <style:table-column-properties style:column-width="17.64cm"/>
    </style:style>
    <style:style style:name="b17862" style:family="table">
      <style:table-properties style:rel-width="100" table:align="center"/>
    </style:style>
    <style:style style:name="b17862.0" style:family="table-column">
      <style:table-column-properties style:column-width="11.47cm"/>
    </style:style>
    <style:style style:name="b1786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1:39:08.000</dc:date>
    <meta:generator>PHPWord</meta:generator>
    <meta:initial-creator/>
    <meta:creation-date>2026-08-26T01:39:08.000</meta:creation-date>
    <meta:keyword/>
    <meta:user-defined meta:name="Category"/>
    <meta:user-defined meta:name="Company"/>
    <meta:user-defined meta:name="Manager"/>
  </office:meta>
</office:document-meta>
</file>