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center"/>
    </style:style>
    <style:style style:name="T12" style:family="text">
      <style:text-properties style:font-name="Arial" style:font-name-complex="Arial" fo:font-style="italic" style:font-style-asian="italic" style:font-style-complex="italic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b5837" style:family="table">
      <style:table-properties style:rel-width="100" table:align="center"/>
    </style:style>
    <style:style style:name="fb5837.0" style:family="table-column">
      <style:table-column-properties style:column-width="9.70cm"/>
    </style:style>
    <style:style style:name="fb5837.1" style:family="table-column">
      <style:table-column-properties style:column-width="7.94cm"/>
    </style:style>
    <style:style style:name="dd2830" style:family="table">
      <style:table-properties style:rel-width="100" table:align="center"/>
    </style:style>
    <style:style style:name="dd2830.0" style:family="table-column">
      <style:table-column-properties style:column-width="17.64cm"/>
    </style:style>
    <style:style style:name="e0c7d5" style:family="table">
      <style:table-properties style:rel-width="100" table:align="center"/>
    </style:style>
    <style:style style:name="e0c7d5.0" style:family="table-column">
      <style:table-column-properties style:column-width="11.47cm"/>
    </style:style>
    <style:style style:name="e0c7d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b5837" table:style-name="fb5837">
          <table:table-column table:style-name="fb5837.0"/>
          <table:table-column table:style-name="fb5837.1"/>
          <table:table-row>
            <table:table-cell office:value-type="string">
              <text:p text:style-name="IM1"><draw:frame draw:style-name="fr1" draw:name="ed12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d2830" table:style-name="dd2830">
          <table:table-column table:style-name="dd283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4</text:span></text:p>
        <text:p text:style-name="P3_InstBodyJustified"><text:span text:style-name="T3">Ano 2004 · Data 03/11/2004 · Status EM VIGOR</text:span></text:p>
        <text:p text:style-name="P4_InstBodyJustified"><text:span text:style-name="T4">Ementa: DISPÕE SOBRE A PRESTAÇÃO DE CONTAS DA PREFEITURA MUNICIPAL DE VOTUPORANGA, REFERENTE AO EXERCÍCIO DE 2002.</text:span></text:p>
        <text:p text:style-name="P5_InstBodyJustified"><text:span text:style-name="T5">DECRETO LEGISLATIVO Nº 1, DE 3 DE NOVEMBRO DE 2004</text:span></text:p>
        <text:p text:style-name="P6_InstBodyJustified"><text:span text:style-name="T6">(DISPÕE SOBRE A PRESTAÇÃO DE CONTAS DA PREFEITURA MUNICIPAL DE VOTUPORANGA, REFERENTE AO EXERCÍCIO DE 2002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º</text:span><text:span text:style-name="T9"><text:s/>Ficam aprovadas as contas da Prefeitura Municipal, do exercício de 2002, conforme parecer do Tribunal de Contas do Estado de São Paulo.</text:span></text:p>
        <text:p text:style-name="P12"><text:span text:style-name="T10">Art. 2º<text:s/></text:span><text:span text:style-name="T11">Este Decreto Legislativo, entrará em vigor na data de sua publicação.</text:span></text:p>
        <text:p text:style-name="P15"><text:span text:style-name="T12">Plenário “Dr.Octávio Viscardi”, aos 03 de novembro de 2004.</text:span></text:p>
        <text:p text:style-name="P17"><text:span text:style-name="T13">SILVIO CARVALHO DE SOUZA</text:span></text:p>
        <text:p text:style-name="P19"><text:span text:style-name="T14">PRESIDENTE</text:span></text:p>
        <text:p text:style-name="P21"><text:span text:style-name="T15">GILVAN CARLOS DOS SANTOS</text:span></text:p>
        <text:p text:style-name="P23"><text:span text:style-name="T16">1º SECRETÁRIO</text:span></text:p>
        <text:p text:style-name="P25"><text:span text:style-name="T17">Publicado e registrado na Secretaria Administrativa da Câmara Municipal de Votuporanga, aos 03 de novembro de 2004.</text:span></text:p>
        <text:p text:style-name="P27"><text:span text:style-name="T18">WALDENIR APARECIDO CUIN</text:span></text:p>
        <text:p text:style-name="P29"><text:span text:style-name="T19">DIRETOR GERAL</text:span></text:p>
        <text:p text:style-name="Standard"/>
        <table:table table:name="e0c7d5" table:style-name="e0c7d5">
          <table:table-column table:style-name="e0c7d5.0"/>
          <table:table-column table:style-name="e0c7d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7</text:span></text:p>
            </table:table-cell>
            <table:table-cell office:value-type="string">
              <text:p><text:span>Gerado em 27/08/2026 00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b5837" style:family="table">
      <style:table-properties style:rel-width="100" table:align="center"/>
    </style:style>
    <style:style style:name="fb5837.0" style:family="table-column">
      <style:table-column-properties style:column-width="9.70cm"/>
    </style:style>
    <style:style style:name="fb5837.1" style:family="table-column">
      <style:table-column-properties style:column-width="7.94cm"/>
    </style:style>
    <style:style style:name="dd2830" style:family="table">
      <style:table-properties style:rel-width="100" table:align="center"/>
    </style:style>
    <style:style style:name="dd2830.0" style:family="table-column">
      <style:table-column-properties style:column-width="17.64cm"/>
    </style:style>
    <style:style style:name="e0c7d5" style:family="table">
      <style:table-properties style:rel-width="100" table:align="center"/>
    </style:style>
    <style:style style:name="e0c7d5.0" style:family="table-column">
      <style:table-column-properties style:column-width="11.47cm"/>
    </style:style>
    <style:style style:name="e0c7d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03:50:23.000</dc:date>
    <meta:generator>PHPWord</meta:generator>
    <meta:initial-creator/>
    <meta:creation-date>2026-08-27T03:50:23.000</meta:creation-date>
    <meta:keyword/>
    <meta:user-defined meta:name="Category"/>
    <meta:user-defined meta:name="Company"/>
    <meta:user-defined meta:name="Manager"/>
  </office:meta>
</office:document-meta>
</file>