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9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P11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2f9c9" style:family="table">
      <style:table-properties style:rel-width="100" table:align="center"/>
    </style:style>
    <style:style style:name="12f9c9.0" style:family="table-column">
      <style:table-column-properties style:column-width="9.70cm"/>
    </style:style>
    <style:style style:name="12f9c9.1" style:family="table-column">
      <style:table-column-properties style:column-width="7.94cm"/>
    </style:style>
    <style:style style:name="8fe124" style:family="table">
      <style:table-properties style:rel-width="100" table:align="center"/>
    </style:style>
    <style:style style:name="8fe124.0" style:family="table-column">
      <style:table-column-properties style:column-width="17.64cm"/>
    </style:style>
    <style:style style:name="4f8aab" style:family="table">
      <style:table-properties style:rel-width="100" table:align="center"/>
    </style:style>
    <style:style style:name="4f8aab.0" style:family="table-column">
      <style:table-column-properties style:column-width="11.47cm"/>
    </style:style>
    <style:style style:name="4f8aa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2f9c9" table:style-name="12f9c9">
          <table:table-column table:style-name="12f9c9.0"/>
          <table:table-column table:style-name="12f9c9.1"/>
          <table:table-row>
            <table:table-cell office:value-type="string">
              <text:p text:style-name="IM1"><draw:frame draw:style-name="fr1" draw:name="48ffd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fe124" table:style-name="8fe124">
          <table:table-column table:style-name="8fe12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2003</text:span></text:p>
        <text:p text:style-name="P3_InstBodyJustified"><text:span text:style-name="T3">Ano 2003 · Data 13/10/2003 · Status EM VIGOR</text:span></text:p>
        <text:p text:style-name="P4_InstBodyJustified"><text:span text:style-name="T4">Ementa: DISPÕE SOBRE PRESTAÇÃO DE CONTAS DA PREFEITURA MUNICIPAL DE VOTUPORANGA, REFERENTE AO EXERCÍCIO DE 2001.</text:span></text:p>
        <text:p text:style-name="P5_InstBodyJustified"><text:span text:style-name="T5">DECRETO LEGISLATIVO Nº 2, DE 13 DE OUTUBRO DE 2003</text:span></text:p>
        <text:p text:style-name="P6_InstBodyJustified"><text:span text:style-name="T6">PUBLICADO NO DIÁRIO OFICIAL DO MUNICÍPIO EM 22/10/2003</text:span></text:p>
        <text:p text:style-name="P7_InstBodyJustified"><text:span text:style-name="T7">(DISPÕE SOBRE PRESTAÇÃO DE CONTAS DA PREFEITURA MUNICIPAL DE VOTUPORANGA, REFERENTE AO EXERCÍCIO DE 2001.)</text:span></text:p>
        <text:p text:style-name="P8"><text:span text:style-name="T8">A Mesa da Câmara Municipal</text:span><text:span text:style-name="T9"><text:s/>de Votuporanga, faz publicar o seguinte decreto:</text:span></text:p>
        <text:p text:style-name="P11"><text:span text:style-name="T10">A CÂMARA MUNICIPAL DE VOTUPORANGA RESOLVE:</text:span></text:p>
        <text:p text:style-name="P13"><text:span text:style-name="T11">APROVAR, nos seus termos o projeto de decreto legislativo, oferecido pela Comissão de Finanças e Orçamento, referente ao processo nº 144 de 2003, a saber:</text:span></text:p>
        <text:p text:style-name="P15"><text:span text:style-name="T12">FAÇO SABER</text:span><text:span text:style-name="T13"><text:s/>QUE A CÂMARA MUNICIPAL DE VOTUPORANGA APROVOU E EU NOS TERMOS DO INCISO IV DO ARTIGO 17 DA LEI ORGÂNICA DO MUNICÍPIO, PROMULGO O SEGUINTE DECRETO LEGISLATIVO:</text:span></text:p>
        <text:p text:style-name="P18"><text:span text:style-name="T14">Art. 1°</text:span><text:span text:style-name="T15"><text:s/>Ficam aprovadas as contas da Prefeitura Municipal do exercício de 2001, conforme parecer do Tribunal de Contas do Estado de São Paulo.</text:span></text:p>
        <text:p text:style-name="P21"><text:span text:style-name="T16">Art. 2°</text:span><text:span text:style-name="T17"><text:s/>Este Decreto Legislativo entrará em vigor na data de sua publicação.</text:span></text:p>
        <text:p text:style-name="P24"><text:span text:style-name="T18">Plenário “Dr. Octávio Viscardi”, aos 13 de outubro de 2003.</text:span></text:p>
        <text:p text:style-name="P26"><text:span text:style-name="T19">SILVIO CARVALHO DE SOUZA</text:span></text:p>
        <text:p text:style-name="P28"><text:span text:style-name="T20">PRESIDENTE</text:span></text:p>
        <text:p text:style-name="P30"><text:span text:style-name="T21">GILVAN CARLOS DOS SANTOS</text:span></text:p>
        <text:p text:style-name="P32"><text:span text:style-name="T22">1º SECRETÁRIO</text:span></text:p>
        <text:p text:style-name="P34"><text:span text:style-name="T23">Publicado e registrado na Secretaria Administrativa da Câmara Municipal de Votuporanga, aos 13 de outubro de 2003.</text:span></text:p>
        <text:p text:style-name="P36"><text:span text:style-name="T24">WALDENIR APARECIDO CUIN</text:span></text:p>
        <text:p text:style-name="P38"><text:span text:style-name="T25">DIRETOR GERAL</text:span></text:p>
        <text:p text:style-name="Standard"/>
        <table:table table:name="4f8aab" table:style-name="4f8aab">
          <table:table-column table:style-name="4f8aab.0"/>
          <table:table-column table:style-name="4f8aa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6</text:span></text:p>
            </table:table-cell>
            <table:table-cell office:value-type="string">
              <text:p><text:span>Gerado em 26/08/2026 03:1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2f9c9" style:family="table">
      <style:table-properties style:rel-width="100" table:align="center"/>
    </style:style>
    <style:style style:name="12f9c9.0" style:family="table-column">
      <style:table-column-properties style:column-width="9.70cm"/>
    </style:style>
    <style:style style:name="12f9c9.1" style:family="table-column">
      <style:table-column-properties style:column-width="7.94cm"/>
    </style:style>
    <style:style style:name="8fe124" style:family="table">
      <style:table-properties style:rel-width="100" table:align="center"/>
    </style:style>
    <style:style style:name="8fe124.0" style:family="table-column">
      <style:table-column-properties style:column-width="17.64cm"/>
    </style:style>
    <style:style style:name="4f8aab" style:family="table">
      <style:table-properties style:rel-width="100" table:align="center"/>
    </style:style>
    <style:style style:name="4f8aab.0" style:family="table-column">
      <style:table-column-properties style:column-width="11.47cm"/>
    </style:style>
    <style:style style:name="4f8aa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18:12.000</dc:date>
    <meta:generator>PHPWord</meta:generator>
    <meta:initial-creator/>
    <meta:creation-date>2026-08-26T06:18:12.000</meta:creation-date>
    <meta:keyword/>
    <meta:user-defined meta:name="Category"/>
    <meta:user-defined meta:name="Company"/>
    <meta:user-defined meta:name="Manager"/>
  </office:meta>
</office:document-meta>
</file>