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T10" style:family="text">
      <style:text-properties style:font-name="Arial" style:font-name-complex="Arial" fo:font-weight="bold" style:font-weight-asian="bold"/>
    </style:style>
    <style:style style:name="P12" style:family="paragraph" style:parent-style-name="Normal">
      <style:paragraph-properties/>
    </style:style>
    <style:style style:name="T11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2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3" style:family="text">
      <style:text-properties style:font-name="Arial" style:font-name-complex="Arial"/>
    </style:style>
    <style:style style:name="P17" style:family="paragraph" style:parent-style-name="Normal">
      <style:paragraph-properties/>
    </style:style>
    <style:style style:name="P18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19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2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5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both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2" style:family="paragraph" style:parent-style-name="Normal">
      <style:paragraph-properties/>
    </style:style>
    <style:style style:name="P43" style:family="paragraph" style:parent-style-name="Normal">
      <style:paragraph-properties fo:text-align="both"/>
    </style:style>
    <style:style style:name="T28" style:family="text">
      <style:text-properties style:font-name="Arial" style:font-name-complex="Arial"/>
    </style:style>
    <style:style style:name="P44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8bd20e" style:family="table">
      <style:table-properties style:rel-width="100" table:align="center"/>
    </style:style>
    <style:style style:name="8bd20e.0" style:family="table-column">
      <style:table-column-properties style:column-width="9.70cm"/>
    </style:style>
    <style:style style:name="8bd20e.1" style:family="table-column">
      <style:table-column-properties style:column-width="7.94cm"/>
    </style:style>
    <style:style style:name="e793ed" style:family="table">
      <style:table-properties style:rel-width="100" table:align="center"/>
    </style:style>
    <style:style style:name="e793ed.0" style:family="table-column">
      <style:table-column-properties style:column-width="17.64cm"/>
    </style:style>
    <style:style style:name="93fd08" style:family="table">
      <style:table-properties style:rel-width="100" table:align="center"/>
    </style:style>
    <style:style style:name="93fd08.0" style:family="table-column">
      <style:table-column-properties style:column-width="11.47cm"/>
    </style:style>
    <style:style style:name="93fd08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8bd20e" table:style-name="8bd20e">
          <table:table-column table:style-name="8bd20e.0"/>
          <table:table-column table:style-name="8bd20e.1"/>
          <table:table-row>
            <table:table-cell office:value-type="string">
              <text:p text:style-name="IM1"><draw:frame draw:style-name="fr1" draw:name="775f96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e793ed" table:style-name="e793ed">
          <table:table-column table:style-name="e793ed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5/1999</text:span></text:p>
        <text:p text:style-name="P3_InstBodyJustified"><text:span text:style-name="T3">Ano 1999 · Data 20/09/1999 · Status EM VIGOR</text:span></text:p>
        <text:p text:style-name="P4_InstBodyJustified"><text:span text:style-name="T4">Ementa: DISPÕE SOBRE CONCESSÃO DE TÍTULO DE CIDADÃO VOTUPORANGUENSE AO GOVERNADOR MÁRIO COVAS.</text:span></text:p>
        <text:p text:style-name="P5_InstBodyJustified"><text:span text:style-name="T5">DECRETO LEGISLATIVO Nº 5, DE 20 DE SETEMBRO DE 1999</text:span></text:p>
        <text:p text:style-name="P6_InstBodyJustified"><text:span text:style-name="T6">(DISPÕE SOBRE CONCESSÃO DE TÍTULO DE CIDADÃO VOTUPORANGUENSE AO GOVERNADOR MÁRIO COVAS.)</text:span></text:p>
        <text:p text:style-name="P7"><text:span text:style-name="T7">A Mesa da Câmara Municipal de Votuporanga</text:span><text:span text:style-name="T8">, faz publicar o seguinte decreto:</text:span></text:p>
        <text:p text:style-name="P10"><text:span text:style-name="T9">A CÂMARA MUNICIPAL DE VOTUPORANGA</text:span><text:span text:style-name="T10"><text:s/></text:span><text:span text:style-name="T11">RESOLVE:</text:span></text:p>
        <text:p text:style-name="P14"><text:span text:style-name="T12">APROVAR, nos seus termos o projeto de decreto legislativo nº 04/99, que se refere ao processo nº 070 de 1999, a saber:</text:span></text:p>
        <text:p text:style-name="P16"><text:span text:style-name="T13">FAÇO SABER QUE A CÂMARA MUNICIPAL DE VOTUPORANGA APROVOU E EU, NOS TERMOS DO INCISO IV, ARTIGO 18 DA LEI ORGÂNICA DO MUNICÍPIO, PROMULGO O SEGUINTE DECRETO LEGISLATIVO:</text:span></text:p>
        <text:p text:style-name="P18"><text:span text:style-name="T14">Art. 1°</text:span><text:span text:style-name="T15"><text:s/>Fica concedido ao GOVERNADOR MARIO COVAS, o Título de Cidadão Votuporanguense, pelos relevantes serviços prestados ao Município.</text:span></text:p>
        <text:p text:style-name="P21"><text:span text:style-name="T16">Parágrafo único.</text:span><text:span text:style-name="T17"><text:s/>A entrega da referida honraria será feita em sessão solene, que se realizará em data a ser marcada pela Presidência, conforme os termos da Resolução nº 04, de 01 de abril de 1991.</text:span></text:p>
        <text:p text:style-name="P24"><text:span text:style-name="T18">Art. 2°</text:span><text:span text:style-name="T19"><text:s/>Este Decreto Legislativo entrará em vigor na data de sua publicação.</text:span></text:p>
        <text:p text:style-name="P27"><text:span text:style-name="T20">Plenário Dr. Octavio Viscardi, aos 20 de setembro de 1999.</text:span></text:p>
        <text:p text:style-name="P29"><text:span text:style-name="T21">MEHDE MEIDÃO SLAIMAN KANSO</text:span></text:p>
        <text:p text:style-name="P31"><text:span text:style-name="T22">PRESIDENTE.</text:span></text:p>
        <text:p text:style-name="P33"><text:span text:style-name="T23">MARIO JOSÉ DE GRANDE CAMPOS</text:span></text:p>
        <text:p text:style-name="P35"><text:span text:style-name="T24">1º SECRETÁRIO</text:span></text:p>
        <text:p text:style-name="P37"><text:span text:style-name="T25">Publicado e registrado na Secretaria Administrativa da Câmara Municipal de Votuporanga, aos 20 de setembro de 1999.</text:span></text:p>
        <text:p text:style-name="P39"><text:span text:style-name="T26">WALDENIR APARECIDO CUIN</text:span></text:p>
        <text:p text:style-name="P41"><text:span text:style-name="T27">DIRETOR GERAL</text:span></text:p>
        <text:p text:style-name="P43"><text:span text:style-name="T28">OBS: Este Projeto de Decreto Legislativo é de autoria do vereador JOSÉ BARBIZANI NETO.</text:span></text:p>
        <text:p text:style-name="Standard"/>
        <table:table table:name="93fd08" table:style-name="93fd08">
          <table:table-column table:style-name="93fd08.0"/>
          <table:table-column table:style-name="93fd08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37</text:span></text:p>
            </table:table-cell>
            <table:table-cell office:value-type="string">
              <text:p><text:span>Gerado em 26/08/2026 11:30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8bd20e" style:family="table">
      <style:table-properties style:rel-width="100" table:align="center"/>
    </style:style>
    <style:style style:name="8bd20e.0" style:family="table-column">
      <style:table-column-properties style:column-width="9.70cm"/>
    </style:style>
    <style:style style:name="8bd20e.1" style:family="table-column">
      <style:table-column-properties style:column-width="7.94cm"/>
    </style:style>
    <style:style style:name="e793ed" style:family="table">
      <style:table-properties style:rel-width="100" table:align="center"/>
    </style:style>
    <style:style style:name="e793ed.0" style:family="table-column">
      <style:table-column-properties style:column-width="17.64cm"/>
    </style:style>
    <style:style style:name="93fd08" style:family="table">
      <style:table-properties style:rel-width="100" table:align="center"/>
    </style:style>
    <style:style style:name="93fd08.0" style:family="table-column">
      <style:table-column-properties style:column-width="11.47cm"/>
    </style:style>
    <style:style style:name="93fd08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14:30:50.000</dc:date>
    <meta:generator>PHPWord</meta:generator>
    <meta:initial-creator/>
    <meta:creation-date>2026-08-26T14:30:50.000</meta:creation-date>
    <meta:keyword/>
    <meta:user-defined meta:name="Category"/>
    <meta:user-defined meta:name="Company"/>
    <meta:user-defined meta:name="Manager"/>
  </office:meta>
</office:document-meta>
</file>