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e1ee" style:family="table">
      <style:table-properties style:rel-width="100" table:align="center"/>
    </style:style>
    <style:style style:name="19e1ee.0" style:family="table-column">
      <style:table-column-properties style:column-width="9.70cm"/>
    </style:style>
    <style:style style:name="19e1ee.1" style:family="table-column">
      <style:table-column-properties style:column-width="7.94cm"/>
    </style:style>
    <style:style style:name="5ccbbb" style:family="table">
      <style:table-properties style:rel-width="100" table:align="center"/>
    </style:style>
    <style:style style:name="5ccbbb.0" style:family="table-column">
      <style:table-column-properties style:column-width="17.64cm"/>
    </style:style>
    <style:style style:name="c1415f" style:family="table">
      <style:table-properties style:rel-width="100" table:align="center"/>
    </style:style>
    <style:style style:name="c1415f.0" style:family="table-column">
      <style:table-column-properties style:column-width="11.47cm"/>
    </style:style>
    <style:style style:name="c141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e1ee" table:style-name="19e1ee">
          <table:table-column table:style-name="19e1ee.0"/>
          <table:table-column table:style-name="19e1ee.1"/>
          <table:table-row>
            <table:table-cell office:value-type="string">
              <text:p text:style-name="IM1"><draw:frame draw:style-name="fr1" draw:name="8ab4d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ccbbb" table:style-name="5ccbbb">
          <table:table-column table:style-name="5ccb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9</text:span></text:p>
        <text:p text:style-name="P3_InstBodyJustified"><text:span text:style-name="T3">Ano 1999 · Data 12/04/1999 · Status EM VIGOR</text:span></text:p>
        <text:p text:style-name="P4_InstBodyJustified"><text:span text:style-name="T4">Ementa: DISPÕE SOBRE CONCESSÃO DE TÍTULO DE CIDADÃ VOTUPORANGUENSE À SENHORA MARIA AUGUSTA CAETANO DOS SANTOS MARQUES.</text:span></text:p>
        <text:p text:style-name="P5_InstBodyJustified"><text:span text:style-name="T5">DECRETO LEGISLATIVO Nº 1, DE 12 DE ABRIL DE 1999</text:span></text:p>
        <text:p text:style-name="P6_InstBodyJustified"><text:span text:style-name="T6">(DISPÕE SOBRE CONCESSÃO DE TÍTULO DE CIDADÃ VOTUPORANGUENSE À SENHORA MARIA AUGUSTA CAETANO DOS SANTOS MARQU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99, que se refere ao processo nº 058 de 1999, a saber:</text:span></text:p>
        <text:p text:style-name="P14"><text:span text:style-name="T11">Art. 1°</text:span><text:span text:style-name="T12"><text:s/>Fica concedido a Senhora MARIA AUGUSTA CAETANO DOS SANTOS MARQUES, o Título de Cidadã Votuporanguense, pelos relevantes serviços prestados ao Município.</text:span></text:p>
        <text:p text:style-name="P17"><text:span text:style-name="T13">Parágrafo único.</text:span><text:span text:style-name="T14"><text:s/>A entrega da referida honraria será feita em sessão solene, que se realizará em data a ser marcada pela Presidência, conforme os termos da resolução nº 03 de 01 de abril de 1991.</text:span></text:p>
        <text:p text:style-name="P20"><text:span text:style-name="T15">Art. 2°</text:span><text:span text:style-name="T16"><text:s/>Este Decreto Legislativo entrará em vigor na data de sua publicação.</text:span></text:p>
        <text:p text:style-name="P23"><text:span text:style-name="T17">Plenário Dr.Octávio Viscardi, aos 12 de abril de 1999.</text:span></text:p>
        <text:p text:style-name="P25"><text:span text:style-name="T18">MEHDE MEIDÃO SLAIMAN KANSO</text:span></text:p>
        <text:p text:style-name="P27"><text:span text:style-name="T19">PRESIDENTE.</text:span></text:p>
        <text:p text:style-name="P29"><text:span text:style-name="T20">MÁRIO JOSÉ DE GRANDE CAMPOS</text:span></text:p>
        <text:p text:style-name="P31"><text:span text:style-name="T21">1º SECRETÁRIO</text:span></text:p>
        <text:p text:style-name="P33"><text:span text:style-name="T22">Publicado e registrado na Secretaria Administrativa da Câmara Municipal de Votuporanga, aos 12 de abril de 1999.</text:span></text:p>
        <text:p text:style-name="P35"><text:span text:style-name="T23">WALDENIR APARECIDO CUIN</text:span></text:p>
        <text:p text:style-name="P37"><text:span text:style-name="T24">DIRETOR GERAL</text:span></text:p>
        <text:p text:style-name="P39"><text:span text:style-name="T25">Este Projeto de Decreto Legislativo nº 02/99, é de autoria do vereador Mehde Meidão Slaiman Kanso.</text:span></text:p>
        <text:p text:style-name="Standard"/>
        <table:table table:name="c1415f" table:style-name="c1415f">
          <table:table-column table:style-name="c1415f.0"/>
          <table:table-column table:style-name="c141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3</text:span></text:p>
            </table:table-cell>
            <table:table-cell office:value-type="string">
              <text:p><text:span>Gerado em 27/08/2026 1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e1ee" style:family="table">
      <style:table-properties style:rel-width="100" table:align="center"/>
    </style:style>
    <style:style style:name="19e1ee.0" style:family="table-column">
      <style:table-column-properties style:column-width="9.70cm"/>
    </style:style>
    <style:style style:name="19e1ee.1" style:family="table-column">
      <style:table-column-properties style:column-width="7.94cm"/>
    </style:style>
    <style:style style:name="5ccbbb" style:family="table">
      <style:table-properties style:rel-width="100" table:align="center"/>
    </style:style>
    <style:style style:name="5ccbbb.0" style:family="table-column">
      <style:table-column-properties style:column-width="17.64cm"/>
    </style:style>
    <style:style style:name="c1415f" style:family="table">
      <style:table-properties style:rel-width="100" table:align="center"/>
    </style:style>
    <style:style style:name="c1415f.0" style:family="table-column">
      <style:table-column-properties style:column-width="11.47cm"/>
    </style:style>
    <style:style style:name="c141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3:45:42.000</dc:date>
    <meta:generator>PHPWord</meta:generator>
    <meta:initial-creator/>
    <meta:creation-date>2026-08-27T13:45:42.000</meta:creation-date>
    <meta:keyword/>
    <meta:user-defined meta:name="Category"/>
    <meta:user-defined meta:name="Company"/>
    <meta:user-defined meta:name="Manager"/>
  </office:meta>
</office:document-meta>
</file>