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fc1b2" style:family="table">
      <style:table-properties style:rel-width="100" table:align="center"/>
    </style:style>
    <style:style style:name="9fc1b2.0" style:family="table-column">
      <style:table-column-properties style:column-width="9.70cm"/>
    </style:style>
    <style:style style:name="9fc1b2.1" style:family="table-column">
      <style:table-column-properties style:column-width="7.94cm"/>
    </style:style>
    <style:style style:name="b8fa93" style:family="table">
      <style:table-properties style:rel-width="100" table:align="center"/>
    </style:style>
    <style:style style:name="b8fa93.0" style:family="table-column">
      <style:table-column-properties style:column-width="17.64cm"/>
    </style:style>
    <style:style style:name="5165eb" style:family="table">
      <style:table-properties style:rel-width="100" table:align="center"/>
    </style:style>
    <style:style style:name="5165eb.0" style:family="table-column">
      <style:table-column-properties style:column-width="11.47cm"/>
    </style:style>
    <style:style style:name="5165e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fc1b2" table:style-name="9fc1b2">
          <table:table-column table:style-name="9fc1b2.0"/>
          <table:table-column table:style-name="9fc1b2.1"/>
          <table:table-row>
            <table:table-cell office:value-type="string">
              <text:p text:style-name="IM1"><draw:frame draw:style-name="fr1" draw:name="23090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8fa93" table:style-name="b8fa93">
          <table:table-column table:style-name="b8fa9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8</text:span></text:p>
        <text:p text:style-name="P3_InstBodyJustified"><text:span text:style-name="T3">Ano 1998 · Data 16/11/1998 · Status EM VIGOR</text:span></text:p>
        <text:p text:style-name="P4_InstBodyJustified"><text:span text:style-name="T4">Ementa: DISPÕE SOBRE TÍTULO DE CIDADÃ VOTUPORANGUENSE À SENHORA MARIA JULIETA TORRES GEROSA.</text:span></text:p>
        <text:p text:style-name="P5_InstBodyJustified"><text:span text:style-name="T5">DECRETO LEGISLATIVO Nº 2, DE 16 DE NOVEMBRO DE 1998</text:span></text:p>
        <text:p text:style-name="P6_InstBodyJustified"><text:span text:style-name="T6">(DISPÕE SOBRE TÍTULO DE CIDADÃ VOTUPORANGUENSE À SENHORA MARIA JULIETA TORRES GEROS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2/98, que se refere ao processo nº 172 de 1998, a saber:</text:span></text:p>
        <text:p text:style-name="P14"><text:span text:style-name="T11">FAÇO SABER</text:span><text:span text:style-name="T12"><text:s/>QUE A CÂMARA MUNICIPAL DE VOTUPORANGA APROVOU E EU, NOS TERMOS DO ARTIGO 18, IV DA LEI ORGÂNICA DO MUNICÍPIO PROMULGO O SEGUINTE DECRETO LEGISLATIVO:</text:span></text:p>
        <text:p text:style-name="P17"><text:span text:style-name="T13">Art. 1°</text:span><text:span text:style-name="T14"><text:s/>Fica concedido a SENHORA MARIA JULIETA TORRES GEROSA, o Título de Cidadã Votuporanguense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 de 01 de abril de 1991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"Dr. Octávio Viscardi", 16 de novembro de 1998.</text:span></text:p>
        <text:p text:style-name="P28"><text:span text:style-name="T20">JOSE NELSON CHINO BOLOTARIO</text:span></text:p>
        <text:p text:style-name="P30"><text:span text:style-name="T21">PRESIDENTE.</text:span></text:p>
        <text:p text:style-name="P32"><text:span text:style-name="T22">ARNALDO JOSE SANTA FE TRINDADE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6 de novembro de 1998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5165eb" table:style-name="5165eb">
          <table:table-column table:style-name="5165eb.0"/>
          <table:table-column table:style-name="5165e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9</text:span></text:p>
            </table:table-cell>
            <table:table-cell office:value-type="string">
              <text:p><text:span>Gerado em 26/08/2026 08:3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fc1b2" style:family="table">
      <style:table-properties style:rel-width="100" table:align="center"/>
    </style:style>
    <style:style style:name="9fc1b2.0" style:family="table-column">
      <style:table-column-properties style:column-width="9.70cm"/>
    </style:style>
    <style:style style:name="9fc1b2.1" style:family="table-column">
      <style:table-column-properties style:column-width="7.94cm"/>
    </style:style>
    <style:style style:name="b8fa93" style:family="table">
      <style:table-properties style:rel-width="100" table:align="center"/>
    </style:style>
    <style:style style:name="b8fa93.0" style:family="table-column">
      <style:table-column-properties style:column-width="17.64cm"/>
    </style:style>
    <style:style style:name="5165eb" style:family="table">
      <style:table-properties style:rel-width="100" table:align="center"/>
    </style:style>
    <style:style style:name="5165eb.0" style:family="table-column">
      <style:table-column-properties style:column-width="11.47cm"/>
    </style:style>
    <style:style style:name="5165e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1:30:52.000</dc:date>
    <meta:generator>PHPWord</meta:generator>
    <meta:initial-creator/>
    <meta:creation-date>2026-08-26T11:30:52.000</meta:creation-date>
    <meta:keyword/>
    <meta:user-defined meta:name="Category"/>
    <meta:user-defined meta:name="Company"/>
    <meta:user-defined meta:name="Manager"/>
  </office:meta>
</office:document-meta>
</file>