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1f358" style:family="table">
      <style:table-properties style:rel-width="100" table:align="center"/>
    </style:style>
    <style:style style:name="b1f358.0" style:family="table-column">
      <style:table-column-properties style:column-width="9.70cm"/>
    </style:style>
    <style:style style:name="b1f358.1" style:family="table-column">
      <style:table-column-properties style:column-width="7.94cm"/>
    </style:style>
    <style:style style:name="5a9b43" style:family="table">
      <style:table-properties style:rel-width="100" table:align="center"/>
    </style:style>
    <style:style style:name="5a9b43.0" style:family="table-column">
      <style:table-column-properties style:column-width="17.64cm"/>
    </style:style>
    <style:style style:name="f7e73e" style:family="table">
      <style:table-properties style:rel-width="100" table:align="center"/>
    </style:style>
    <style:style style:name="f7e73e.0" style:family="table-column">
      <style:table-column-properties style:column-width="11.47cm"/>
    </style:style>
    <style:style style:name="f7e73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1f358" table:style-name="b1f358">
          <table:table-column table:style-name="b1f358.0"/>
          <table:table-column table:style-name="b1f358.1"/>
          <table:table-row>
            <table:table-cell office:value-type="string">
              <text:p text:style-name="IM1"><draw:frame draw:style-name="fr1" draw:name="ab337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a9b43" table:style-name="5a9b43">
          <table:table-column table:style-name="5a9b4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/1998</text:span></text:p>
        <text:p text:style-name="P3_InstBodyJustified"><text:span text:style-name="T3">Ano 1998 · Data 28/09/1999 · Status EM VIGOR</text:span></text:p>
        <text:p text:style-name="P4_InstBodyJustified"><text:span text:style-name="T4">Ementa: DISPÕE SOBRE CONCESSÃO DE INSÍGNIA DE HONRA AO MÉRITO AO JOVEM LEONARDO RODRIGO EDUARDO.</text:span></text:p>
        <text:p text:style-name="P5_InstBodyJustified"><text:span text:style-name="T5">DECRETO LEGISLATIVO Nº 1, DE 28 DE SETEMBRO DE 1999</text:span></text:p>
        <text:p text:style-name="P6_InstBodyJustified"><text:span text:style-name="T6">(DISPÕE SOBRE CONCESSÃO DE INSÍGNIA DE HONRA AO MÉRITO AO JOVEM LEONARDO RODRIGO EDUARDO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o 01/98, que se refere ao processo nº 147 de 1998, a saber:</text:span></text:p>
        <text:p text:style-name="P14"><text:span text:style-name="T11">FAÇO SABER</text:span><text:span text:style-name="T12"><text:s/>QUE A CÂMARA MUNICIPAL DE VOTUPORANGA APROVOU E EU, NOS TERMOS DO ARTIGO 18, IV DA LEI ORGÂNICA DO MUNICÍPIO PROMULGO O SEGUINTE DECRETO LEGISLATIVO:</text:span></text:p>
        <text:p text:style-name="P17"><text:span text:style-name="T13">Art. 1°</text:span><text:span text:style-name="T14"><text:s/>Fica concedida ao jovem LEONARDO RODRIGO EDUARDO, uma insígnia de Honra ao Mérito, pelos relevantes serviços prestados ao Município.</text:span></text:p>
        <text:p text:style-name="P20"><text:span text:style-name="T15">Parágrafo único.</text:span><text:span text:style-name="T16"><text:s/>A entrega da referida honraria será feita em sessão solene, que se realizará em data a ser marcada pela Presidência, conforme os termos da Resolução nº 03 de 01 de abril de 1991.</text:span></text:p>
        <text:p text:style-name="P23"><text:span text:style-name="T17">Art. 2°</text:span><text:span text:style-name="T18"><text:s/>Este Decreto Legislativo entrará em vigor na data de sua publicação.</text:span></text:p>
        <text:p text:style-name="P26"><text:span text:style-name="T19">Plenário "Dr. Octávio Viscardi", 28 de setembro de 1998.</text:span></text:p>
        <text:p text:style-name="P28"><text:span text:style-name="T20">JOSE NELSON CHINO BOLOTARIO</text:span></text:p>
        <text:p text:style-name="P30"><text:span text:style-name="T21">PRESIDENTE</text:span></text:p>
        <text:p text:style-name="P32"><text:span text:style-name="T22">JOSE BARBIZANI NETO</text:span></text:p>
        <text:p text:style-name="P34"><text:span text:style-name="T23">1º SECRETÁRIO EM EXERCÍCIO</text:span></text:p>
        <text:p text:style-name="P36"><text:span text:style-name="T24">Publicado e registrado na Secretaria Administrativa da Câmara Municipal de Votuporanga, aos 28 de setembro de 1998.</text:span></text:p>
        <text:p text:style-name="P38"><text:span text:style-name="T25">WALDENIR APARECIDO CUIN</text:span></text:p>
        <text:p text:style-name="P40"><text:span text:style-name="T26">DIRETOR GERAL</text:span></text:p>
        <text:p text:style-name="Standard"/>
        <table:table table:name="f7e73e" table:style-name="f7e73e">
          <table:table-column table:style-name="f7e73e.0"/>
          <table:table-column table:style-name="f7e73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28</text:span></text:p>
            </table:table-cell>
            <table:table-cell office:value-type="string">
              <text:p><text:span>Gerado em 26/08/2026 11:3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1f358" style:family="table">
      <style:table-properties style:rel-width="100" table:align="center"/>
    </style:style>
    <style:style style:name="b1f358.0" style:family="table-column">
      <style:table-column-properties style:column-width="9.70cm"/>
    </style:style>
    <style:style style:name="b1f358.1" style:family="table-column">
      <style:table-column-properties style:column-width="7.94cm"/>
    </style:style>
    <style:style style:name="5a9b43" style:family="table">
      <style:table-properties style:rel-width="100" table:align="center"/>
    </style:style>
    <style:style style:name="5a9b43.0" style:family="table-column">
      <style:table-column-properties style:column-width="17.64cm"/>
    </style:style>
    <style:style style:name="f7e73e" style:family="table">
      <style:table-properties style:rel-width="100" table:align="center"/>
    </style:style>
    <style:style style:name="f7e73e.0" style:family="table-column">
      <style:table-column-properties style:column-width="11.47cm"/>
    </style:style>
    <style:style style:name="f7e73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14:37:19.000</dc:date>
    <meta:generator>PHPWord</meta:generator>
    <meta:initial-creator/>
    <meta:creation-date>2026-08-26T14:37:19.000</meta:creation-date>
    <meta:keyword/>
    <meta:user-defined meta:name="Category"/>
    <meta:user-defined meta:name="Company"/>
    <meta:user-defined meta:name="Manager"/>
  </office:meta>
</office:document-meta>
</file>