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9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d4308" style:family="table">
      <style:table-properties style:rel-width="100" table:align="center"/>
    </style:style>
    <style:style style:name="3d4308.0" style:family="table-column">
      <style:table-column-properties style:column-width="9.70cm"/>
    </style:style>
    <style:style style:name="3d4308.1" style:family="table-column">
      <style:table-column-properties style:column-width="7.94cm"/>
    </style:style>
    <style:style style:name="a8fc46" style:family="table">
      <style:table-properties style:rel-width="100" table:align="center"/>
    </style:style>
    <style:style style:name="a8fc46.0" style:family="table-column">
      <style:table-column-properties style:column-width="17.64cm"/>
    </style:style>
    <style:style style:name="cf4663" style:family="table">
      <style:table-properties style:rel-width="100" table:align="center"/>
    </style:style>
    <style:style style:name="cf4663.0" style:family="table-column">
      <style:table-column-properties style:column-width="11.47cm"/>
    </style:style>
    <style:style style:name="cf466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d4308" table:style-name="3d4308">
          <table:table-column table:style-name="3d4308.0"/>
          <table:table-column table:style-name="3d4308.1"/>
          <table:table-row>
            <table:table-cell office:value-type="string">
              <text:p text:style-name="IM1"><draw:frame draw:style-name="fr1" draw:name="45012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fc46" table:style-name="a8fc46">
          <table:table-column table:style-name="a8fc4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7/1997</text:span></text:p>
        <text:p text:style-name="P3_InstBodyJustified"><text:span text:style-name="T3">Ano 1997 · Data 03/11/1997 · Status EM VIGOR</text:span></text:p>
        <text:p text:style-name="P4_InstBodyJustified"><text:span text:style-name="T4">Ementa: DISPÕE SOBRE CONCESSÃO DE TÍTULO DE CIDADÃO VOTUPORANGUENSEN AO DR. CELSO REIS BENTO.</text:span></text:p>
        <text:p text:style-name="P5_InstBodyJustified"><text:span text:style-name="T5">DECRETO LEGISLATIVO Nº 7, DE 3 DE NOVEMBRO DE 1997</text:span></text:p>
        <text:p text:style-name="P6_InstBodyJustified"><text:span text:style-name="T6">(DISPÕE SOBRE CONCESSÃO DE TÍTULO DE CIDADÃO VOTUPORANGUENSEN AO DR. CELSO REIS BENTO.)</text:span></text:p>
        <text:p text:style-name="P7"><text:span text:style-name="T7">A Mesa da Câmara Municipal</text:span><text:span text:style-name="T8"><text:s/>de Votuporanga, faz publicar o seguinte autógraf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9/97, que se refere ao processo nº 152 de 1997, a saber:</text:span></text:p>
        <text:p text:style-name="P14"><text:span text:style-name="T11">FAÇO SABER QUE A CÂMARA MUNICIPAL DE VOTUPORANGA, APROVOU E EU NOS TERMOS DO ARTIGO 18, IV, DA LEI ORGÂNICA DO MUNICÍPIO, PROMULGO O SEGUINTE DECRETO LEGISLATIVO:</text:span></text:p>
        <text:p text:style-name="P16"><text:span text:style-name="T12">Art. 1º Fica concedido ao Dr. CELSO REIS BENTO, o Título de "Cidadão Votuporanguense", pelos relevantes serviços prestados ao Município.</text:span></text:p>
        <text:p text:style-name="P18"><text:span text:style-name="T13">Parágrafo único.</text:span><text:span text:style-name="T14"><text:s/>A entrega da referida honraria será feita em sessão solene, que se realizará em data a ser marcada pela Presidência, conforme os termos da Resolução nº 03 de 01 de abril de 1991.</text:span></text:p>
        <text:p text:style-name="P21"><text:span text:style-name="T15">Art. 2º</text:span><text:span text:style-name="T16"><text:s/>Este Decreto Legislativo entrará em vigor na data de sua publicação.</text:span></text:p>
        <text:p text:style-name="P24"><text:span text:style-name="T17">Plenário "Dr. Octávio Viscardi", 03 de novembro de 1997.</text:span></text:p>
        <text:p text:style-name="P26"><text:span text:style-name="T18">GIACOMO VITÓRIO LONGO ROVERI</text:span></text:p>
        <text:p text:style-name="P28"><text:span text:style-name="T19">PRESIDENTE</text:span></text:p>
        <text:p text:style-name="P30"><text:span text:style-name="T20">ARQUIMEDES NEVES</text:span></text:p>
        <text:p text:style-name="P32"><text:span text:style-name="T21">1º SECRETÁRIO</text:span></text:p>
        <text:p text:style-name="P34"><text:span text:style-name="T22">Publicado e registrado na Secretaria Administrativa da Câmara Municipal de Votuporanga, aos 03 de novembro de 1997.</text:span></text:p>
        <text:p text:style-name="P36"><text:span text:style-name="T23">WALDENIR APARECIDO CUIN</text:span></text:p>
        <text:p text:style-name="P38"><text:span text:style-name="T24">DIRETOR GERAL</text:span></text:p>
        <text:p text:style-name="P40"><text:span text:style-name="T25">Autor do Projeto: José Nelson C. Bolotário.</text:span></text:p>
        <text:p text:style-name="Standard"/>
        <table:table table:name="cf4663" table:style-name="cf4663">
          <table:table-column table:style-name="cf4663.0"/>
          <table:table-column table:style-name="cf466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19</text:span></text:p>
            </table:table-cell>
            <table:table-cell office:value-type="string">
              <text:p><text:span>Gerado em 26/08/2026 06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d4308" style:family="table">
      <style:table-properties style:rel-width="100" table:align="center"/>
    </style:style>
    <style:style style:name="3d4308.0" style:family="table-column">
      <style:table-column-properties style:column-width="9.70cm"/>
    </style:style>
    <style:style style:name="3d4308.1" style:family="table-column">
      <style:table-column-properties style:column-width="7.94cm"/>
    </style:style>
    <style:style style:name="a8fc46" style:family="table">
      <style:table-properties style:rel-width="100" table:align="center"/>
    </style:style>
    <style:style style:name="a8fc46.0" style:family="table-column">
      <style:table-column-properties style:column-width="17.64cm"/>
    </style:style>
    <style:style style:name="cf4663" style:family="table">
      <style:table-properties style:rel-width="100" table:align="center"/>
    </style:style>
    <style:style style:name="cf4663.0" style:family="table-column">
      <style:table-column-properties style:column-width="11.47cm"/>
    </style:style>
    <style:style style:name="cf466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9:19:14.000</dc:date>
    <meta:generator>PHPWord</meta:generator>
    <meta:initial-creator/>
    <meta:creation-date>2026-08-26T09:19:14.000</meta:creation-date>
    <meta:keyword/>
    <meta:user-defined meta:name="Category"/>
    <meta:user-defined meta:name="Company"/>
    <meta:user-defined meta:name="Manager"/>
  </office:meta>
</office:document-meta>
</file>