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6" style:family="text">
      <style:text-properties style:font-name="Arial" style:font-name-complex="Arial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217e8" style:family="table">
      <style:table-properties style:rel-width="100" table:align="center"/>
    </style:style>
    <style:style style:name="a217e8.0" style:family="table-column">
      <style:table-column-properties style:column-width="9.70cm"/>
    </style:style>
    <style:style style:name="a217e8.1" style:family="table-column">
      <style:table-column-properties style:column-width="7.94cm"/>
    </style:style>
    <style:style style:name="9e2266" style:family="table">
      <style:table-properties style:rel-width="100" table:align="center"/>
    </style:style>
    <style:style style:name="9e2266.0" style:family="table-column">
      <style:table-column-properties style:column-width="17.64cm"/>
    </style:style>
    <style:style style:name="6bb303" style:family="table">
      <style:table-properties style:rel-width="100" table:align="center"/>
    </style:style>
    <style:style style:name="6bb303.0" style:family="table-column">
      <style:table-column-properties style:column-width="11.47cm"/>
    </style:style>
    <style:style style:name="6bb30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217e8" table:style-name="a217e8">
          <table:table-column table:style-name="a217e8.0"/>
          <table:table-column table:style-name="a217e8.1"/>
          <table:table-row>
            <table:table-cell office:value-type="string">
              <text:p text:style-name="IM1"><draw:frame draw:style-name="fr1" draw:name="6770f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e2266" table:style-name="9e2266">
          <table:table-column table:style-name="9e226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6/1997</text:span></text:p>
        <text:p text:style-name="P3_InstBodyJustified"><text:span text:style-name="T3">Ano 1997 · Data 06/10/1997 · Status EM VIGOR</text:span></text:p>
        <text:p text:style-name="P4_InstBodyJustified"><text:span text:style-name="T4">Ementa: DISPÕE SOBRE CONCESSÃO DE TÍTULO DE CIDADÃO VOTUPORANGUENSE AO DR. JOSÉ FRANCISCO BREVIGLIERI.</text:span></text:p>
        <text:p text:style-name="P5_InstBodyJustified"><text:span text:style-name="T5">DECRETO LEGISLATIVO Nº 6, DE 6 DE OUTUBRO DE 1997</text:span></text:p>
        <text:p text:style-name="P6_InstBodyJustified"><text:span text:style-name="T6">(DISPÕE SOBRE CONCESSÃO DE TÍTULO DE CIDADÃO VOTUPORANGUENSE AO DR. JOSÉ FRANCISCO BREVIGLIERI.)</text:span></text:p>
        <text:p text:style-name="P7"><text:span text:style-name="T7">A Mesa da Câmara Municipal</text:span><text:span text:style-name="T8"><text:s/>de Votuporanga,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7/97, que se refere ao processo nº 138 de1997, a saber:</text:span></text:p>
        <text:p text:style-name="P14"><text:span text:style-name="T11">FAÇO SABER QUE A CÂMARA MUNICIPAL DE VOTUPORANGA, APROVOU E EU NOS TERMOS DO ARTIGO 18, IV, DA LEI ORGÂNICA DO MUNICÍPIO,PROMULGO O SEGUINTE DECRETO LEGISLATIVO:</text:span></text:p>
        <text:p text:style-name="P16"><text:span text:style-name="T12">Art. 1°</text:span><text:span text:style-name="T13"><text:s/>Fica concedido ao DR. JOSÉ FRANCISCO BREVIGLIERI, o Título de "Cidadão Votuporanguense", pelos relevantes serviços prestados ao Município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 Resolução nº 03 de 01 de abril de 1991.</text:span></text:p>
        <text:p text:style-name="P22"><text:span text:style-name="T16">Art. 2°</text:span><text:span text:style-name="T17"><text:s/>Este Decreto Legislativo entrará em vigor na data de sua publicação.</text:span></text:p>
        <text:p text:style-name="P25"><text:span text:style-name="T18">Plenário "Dr. Octávio Viscardi", 06 de outubro de 1997</text:span></text:p>
        <text:p text:style-name="P27"><text:span text:style-name="T19">GIACOMO VITORIO LONGO ROVERI</text:span></text:p>
        <text:p text:style-name="P29"><text:span text:style-name="T20">PRESIDENTE</text:span></text:p>
        <text:p text:style-name="P31"><text:span text:style-name="T21">ARQUIMEDES NEVES</text:span></text:p>
        <text:p text:style-name="P33"><text:span text:style-name="T22">1º SECRETÁRIO</text:span></text:p>
        <text:p text:style-name="P35"><text:span text:style-name="T23">Publicado e registrado na Secretaria Administrativa da Câmara Municipal de Votuporanga, aos 06 de outubro de 1997.</text:span></text:p>
        <text:p text:style-name="P37"><text:span text:style-name="T24">WALDENIR APARECIDO CUIN</text:span></text:p>
        <text:p text:style-name="P39"><text:span text:style-name="T25">DIRETOR GERAL</text:span></text:p>
        <text:p text:style-name="P41"><text:span text:style-name="T26">Autor do Projeto: Arquimedes Neves.</text:span></text:p>
        <text:p text:style-name="Standard"/>
        <table:table table:name="6bb303" table:style-name="6bb303">
          <table:table-column table:style-name="6bb303.0"/>
          <table:table-column table:style-name="6bb30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18</text:span></text:p>
            </table:table-cell>
            <table:table-cell office:value-type="string">
              <text:p><text:span>Gerado em 19/08/2026 12:2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217e8" style:family="table">
      <style:table-properties style:rel-width="100" table:align="center"/>
    </style:style>
    <style:style style:name="a217e8.0" style:family="table-column">
      <style:table-column-properties style:column-width="9.70cm"/>
    </style:style>
    <style:style style:name="a217e8.1" style:family="table-column">
      <style:table-column-properties style:column-width="7.94cm"/>
    </style:style>
    <style:style style:name="9e2266" style:family="table">
      <style:table-properties style:rel-width="100" table:align="center"/>
    </style:style>
    <style:style style:name="9e2266.0" style:family="table-column">
      <style:table-column-properties style:column-width="17.64cm"/>
    </style:style>
    <style:style style:name="6bb303" style:family="table">
      <style:table-properties style:rel-width="100" table:align="center"/>
    </style:style>
    <style:style style:name="6bb303.0" style:family="table-column">
      <style:table-column-properties style:column-width="11.47cm"/>
    </style:style>
    <style:style style:name="6bb30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15:21:04.000</dc:date>
    <meta:generator>PHPWord</meta:generator>
    <meta:initial-creator/>
    <meta:creation-date>2026-08-19T15:21:04.000</meta:creation-date>
    <meta:keyword/>
    <meta:user-defined meta:name="Category"/>
    <meta:user-defined meta:name="Company"/>
    <meta:user-defined meta:name="Manager"/>
  </office:meta>
</office:document-meta>
</file>