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5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14dce" style:family="table">
      <style:table-properties style:rel-width="100" table:align="center"/>
    </style:style>
    <style:style style:name="614dce.0" style:family="table-column">
      <style:table-column-properties style:column-width="9.70cm"/>
    </style:style>
    <style:style style:name="614dce.1" style:family="table-column">
      <style:table-column-properties style:column-width="7.94cm"/>
    </style:style>
    <style:style style:name="07a88a" style:family="table">
      <style:table-properties style:rel-width="100" table:align="center"/>
    </style:style>
    <style:style style:name="07a88a.0" style:family="table-column">
      <style:table-column-properties style:column-width="17.64cm"/>
    </style:style>
    <style:style style:name="0335bc" style:family="table">
      <style:table-properties style:rel-width="100" table:align="center"/>
    </style:style>
    <style:style style:name="0335bc.0" style:family="table-column">
      <style:table-column-properties style:column-width="11.47cm"/>
    </style:style>
    <style:style style:name="0335b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14dce" table:style-name="614dce">
          <table:table-column table:style-name="614dce.0"/>
          <table:table-column table:style-name="614dce.1"/>
          <table:table-row>
            <table:table-cell office:value-type="string">
              <text:p text:style-name="IM1"><draw:frame draw:style-name="fr1" draw:name="100c98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7a88a" table:style-name="07a88a">
          <table:table-column table:style-name="07a88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/1997</text:span></text:p>
        <text:p text:style-name="P3_InstBodyJustified"><text:span text:style-name="T3">Ano 1997 · Data 31/03/1997 · Status EM VIGOR</text:span></text:p>
        <text:p text:style-name="P4_InstBodyJustified"><text:span text:style-name="T4">Ementa: DISPÕE SOBRE CONCESSÃO DE TÍTULO DE CIDADÃO VOTUPORANGUENSE AO BISPO DIOCESANO DOM JOSÉ DE AQUINO PEREIRA.</text:span></text:p>
        <text:p text:style-name="P5_InstBodyJustified"><text:span text:style-name="T5">DECRETO LEGISLATIVO Nº 1, DE 31 DE MARÇO DE 1997</text:span></text:p>
        <text:p text:style-name="P6_InstBodyJustified"><text:span text:style-name="T6">(DISPÕE SOBRE CONCESSÃO DE TÍTULO DE CIDADÃO VOTUPORANGUENSE AO BISPO DIOCESANO DOM JOSÉ DE AQUINO PEREIRA.)</text:span></text:p>
        <text:p text:style-name="P7"><text:span text:style-name="T7">A Mesa da Câmara Municipal</text:span><text:span text:style-name="T8"><text:s/>de Votuporanga,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1/97, que se refere ao processo no 039 de1997, a saber:</text:span></text:p>
        <text:p text:style-name="P14"><text:span text:style-name="T11">FAÇO SABER</text:span><text:span text:style-name="T12"><text:s/>QUE A CÂMARA MUNICIPAL DE VOTUPORANGA, APROVOU E EU NOS TERMOS DO ARTIGO 18, IV, DA LEI ORGÂNICA DO MUNICÍPIO, PROMULGO O SEGUINTE DECRETO LEGISLATIVO:</text:span></text:p>
        <text:p text:style-name="P17"><text:span text:style-name="T13">Art. 1°</text:span><text:span text:style-name="T14"><text:s/>Fica concedido ao BISPO DIOCESANO DOM JOSÉ DE AQUINO PEREIRA, o Título de "Cidadão Votuporanguense", pelos relevantes serviços prestados ao Município.</text:span></text:p>
        <text:p text:style-name="P20"><text:span text:style-name="T15">Parágrafo único.</text:span><text:span text:style-name="T16"><text:s/>A entrega da referida honraria será feita em sessão solene, que se realizará em data a ser marcada pela Presidência, conforme os termos da Resolução no 03 de 01 de abril de 1991.</text:span></text:p>
        <text:p text:style-name="P23"><text:span text:style-name="T17">Art. 2°</text:span><text:span text:style-name="T18"><text:s/>Este Decreto Legislativo entrará em vigor na data de sua publicação.</text:span></text:p>
        <text:p text:style-name="P26"><text:span text:style-name="T19">Plenário "Dr. Octávio Viscardi", 31 de março de 1997.</text:span></text:p>
        <text:p text:style-name="P28"><text:span text:style-name="T20">GIACOMO VITORIO LONGO ROVERI</text:span></text:p>
        <text:p text:style-name="P30"><text:span text:style-name="T21">PRESIDENTE</text:span></text:p>
        <text:p text:style-name="P32"><text:span text:style-name="T22">ARQUIMEDES NEVES</text:span></text:p>
        <text:p text:style-name="P34"><text:span text:style-name="T23">1º SECRETÁRIO.</text:span></text:p>
        <text:p text:style-name="P36"><text:span text:style-name="T24">Publicado e registrado na Secretaria Administrativa da Câmara Municipal de Votuporanga, aos 31 de março de 1997.</text:span></text:p>
        <text:p text:style-name="P38"><text:span text:style-name="T25">DR. JERÔNIMO FIGUEIRA DA COSTA FILHO</text:span></text:p>
        <text:p text:style-name="P40"><text:span text:style-name="T26">DIRETOR GERAL EM EXERCÍCIO</text:span></text:p>
        <text:p text:style-name="Standard"/>
        <table:table table:name="0335bc" table:style-name="0335bc">
          <table:table-column table:style-name="0335bc.0"/>
          <table:table-column table:style-name="0335b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13</text:span></text:p>
            </table:table-cell>
            <table:table-cell office:value-type="string">
              <text:p><text:span>Gerado em 19/08/2026 10:0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14dce" style:family="table">
      <style:table-properties style:rel-width="100" table:align="center"/>
    </style:style>
    <style:style style:name="614dce.0" style:family="table-column">
      <style:table-column-properties style:column-width="9.70cm"/>
    </style:style>
    <style:style style:name="614dce.1" style:family="table-column">
      <style:table-column-properties style:column-width="7.94cm"/>
    </style:style>
    <style:style style:name="07a88a" style:family="table">
      <style:table-properties style:rel-width="100" table:align="center"/>
    </style:style>
    <style:style style:name="07a88a.0" style:family="table-column">
      <style:table-column-properties style:column-width="17.64cm"/>
    </style:style>
    <style:style style:name="0335bc" style:family="table">
      <style:table-properties style:rel-width="100" table:align="center"/>
    </style:style>
    <style:style style:name="0335bc.0" style:family="table-column">
      <style:table-column-properties style:column-width="11.47cm"/>
    </style:style>
    <style:style style:name="0335b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13:07:13.000</dc:date>
    <meta:generator>PHPWord</meta:generator>
    <meta:initial-creator/>
    <meta:creation-date>2026-08-19T13:07:13.000</meta:creation-date>
    <meta:keyword/>
    <meta:user-defined meta:name="Category"/>
    <meta:user-defined meta:name="Company"/>
    <meta:user-defined meta:name="Manager"/>
  </office:meta>
</office:document-meta>
</file>