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893d7" style:family="table">
      <style:table-properties style:rel-width="100" table:align="center"/>
    </style:style>
    <style:style style:name="d893d7.0" style:family="table-column">
      <style:table-column-properties style:column-width="9.70cm"/>
    </style:style>
    <style:style style:name="d893d7.1" style:family="table-column">
      <style:table-column-properties style:column-width="7.94cm"/>
    </style:style>
    <style:style style:name="f4c378" style:family="table">
      <style:table-properties style:rel-width="100" table:align="center"/>
    </style:style>
    <style:style style:name="f4c378.0" style:family="table-column">
      <style:table-column-properties style:column-width="17.64cm"/>
    </style:style>
    <style:style style:name="3ccc65" style:family="table">
      <style:table-properties style:rel-width="100" table:align="center"/>
    </style:style>
    <style:style style:name="3ccc65.0" style:family="table-column">
      <style:table-column-properties style:column-width="11.47cm"/>
    </style:style>
    <style:style style:name="3ccc6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893d7" table:style-name="d893d7">
          <table:table-column table:style-name="d893d7.0"/>
          <table:table-column table:style-name="d893d7.1"/>
          <table:table-row>
            <table:table-cell office:value-type="string">
              <text:p text:style-name="IM1"><draw:frame draw:style-name="fr1" draw:name="55026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4c378" table:style-name="f4c378">
          <table:table-column table:style-name="f4c37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1996</text:span></text:p>
        <text:p text:style-name="P3_InstBodyJustified"><text:span text:style-name="T3">Ano 1996 · Data 14/10/1996 · Status EM VIGOR</text:span></text:p>
        <text:p text:style-name="P4_InstBodyJustified"><text:span text:style-name="T4">Ementa: DISPÕE SOBRE CONCESSÃOD E TÍTULO DE CIDADÃO VOTUPORANGUENSE AO DESEMBARGADOR NELSON FONSECA.</text:span></text:p>
        <text:p text:style-name="P5_InstBodyJustified"><text:span text:style-name="T5">DECRETO LEGISLATIVO Nº 8, DE 14 DE OUTUBRO DE 1996</text:span></text:p>
        <text:p text:style-name="P6_InstBodyJustified"><text:span text:style-name="T6">(DISPÕE SOBRE CONCESSÃOD E TÍTULO DE CIDADÃO VOTUPORANGUENSE AO DESEMBARGADOR NELSON FONSECA.)</text:span></text:p>
        <text:p text:style-name="P7"><text:span text:style-name="T7">DECRETO LEGISLATIVO Nº 08/96</text:span></text:p>
        <text:p text:style-name="P9"><text:span text:style-name="T8">A Mesa da Câmara Municipal</text:span><text:span text:style-name="T9"><text:s/>de Votuporanga, faz publicar o seguinte decreto:</text:span></text:p>
        <text:p text:style-name="P12"><text:span text:style-name="T10">A CÂMARA MUNICIPAL DE VOTUPORANGA RESOLVE:</text:span></text:p>
        <text:p text:style-name="P14"><text:span text:style-name="T11">APROVAR, nos seus termos o projeto de decreto legislativo nº 11/96, que se refere ao processo nº 151 de 1996, a saber:</text:span></text:p>
        <text:p text:style-name="P16"><text:span text:style-name="T12">FAÇO SABER QUE A CÂMARA MUNICIPAL DE VOTUPORANGA APROVOU E EU, NOS TERMOS DO ARTIGO 18 IV DA LEI ORGÂNICA DO MUNICÍPIO, SANCIONO E PROMULGO O SEGUINTE DECRETO:</text:span></text:p>
        <text:p text:style-name="P18"><text:span text:style-name="T13">Art. 1º</text:span><text:span text:style-name="T14"><text:s/>Fica concedido ao DESEMBARGADOR NELSON FONSECA, o título de “Cidadão Votuporanguense”, pelos relevantes serviços prestados ao Município.</text:span></text:p>
        <text:p text:style-name="P21"><text:span text:style-name="T15">Parágrafo único.</text:span><text:span text:style-name="T16"><text:s/>A entrega da referida honraria será feita em sessão solene, que se realizará em data a ser marcada pela Presidência, conforme os termos da Resolução nº 03/91.</text:span></text:p>
        <text:p text:style-name="P24"><text:span text:style-name="T17">Art. 2º</text:span><text:span text:style-name="T18"><text:s/>Este Decreto Legislativo entrará em vigor na data de sua publicação.</text:span></text:p>
        <text:p text:style-name="P27"><text:span text:style-name="T19">Plenário Dr. Octávio Viscardi, aos 14 de outubro de 1996.</text:span></text:p>
        <text:p text:style-name="P29"><text:span text:style-name="T20">VANDERLEY MARTINS FERNANDES</text:span></text:p>
        <text:p text:style-name="P31"><text:span text:style-name="T21">PRESIDENTE</text:span></text:p>
        <text:p text:style-name="P33"><text:span text:style-name="T22">EVERTON KLEBER TEIXEIRA NUNES</text:span></text:p>
        <text:p text:style-name="P35"><text:span text:style-name="T23">1º SECRETÁRIO</text:span></text:p>
        <text:p text:style-name="P37"><text:span text:style-name="T24">Publicado e registrado na Secretaria Administrativa da Câmara Municipal de Votuporanga, aos 14 de outubro de 1996.</text:span></text:p>
        <text:p text:style-name="P39"><text:span text:style-name="T25">WALDENIR APARECIDO CUIN</text:span></text:p>
        <text:p text:style-name="P41"><text:span text:style-name="T26">DIRETOR GERAL</text:span></text:p>
        <text:p text:style-name="Standard"/>
        <table:table table:name="3ccc65" table:style-name="3ccc65">
          <table:table-column table:style-name="3ccc65.0"/>
          <table:table-column table:style-name="3ccc6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10</text:span></text:p>
            </table:table-cell>
            <table:table-cell office:value-type="string">
              <text:p><text:span>Gerado em 26/08/2026 04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893d7" style:family="table">
      <style:table-properties style:rel-width="100" table:align="center"/>
    </style:style>
    <style:style style:name="d893d7.0" style:family="table-column">
      <style:table-column-properties style:column-width="9.70cm"/>
    </style:style>
    <style:style style:name="d893d7.1" style:family="table-column">
      <style:table-column-properties style:column-width="7.94cm"/>
    </style:style>
    <style:style style:name="f4c378" style:family="table">
      <style:table-properties style:rel-width="100" table:align="center"/>
    </style:style>
    <style:style style:name="f4c378.0" style:family="table-column">
      <style:table-column-properties style:column-width="17.64cm"/>
    </style:style>
    <style:style style:name="3ccc65" style:family="table">
      <style:table-properties style:rel-width="100" table:align="center"/>
    </style:style>
    <style:style style:name="3ccc65.0" style:family="table-column">
      <style:table-column-properties style:column-width="11.47cm"/>
    </style:style>
    <style:style style:name="3ccc6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7:02:30.000</dc:date>
    <meta:generator>PHPWord</meta:generator>
    <meta:initial-creator/>
    <meta:creation-date>2026-08-26T07:02:30.000</meta:creation-date>
    <meta:keyword/>
    <meta:user-defined meta:name="Category"/>
    <meta:user-defined meta:name="Company"/>
    <meta:user-defined meta:name="Manager"/>
  </office:meta>
</office:document-meta>
</file>