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3865e" style:family="table">
      <style:table-properties style:rel-width="100" table:align="center"/>
    </style:style>
    <style:style style:name="d3865e.0" style:family="table-column">
      <style:table-column-properties style:column-width="9.70cm"/>
    </style:style>
    <style:style style:name="d3865e.1" style:family="table-column">
      <style:table-column-properties style:column-width="7.94cm"/>
    </style:style>
    <style:style style:name="fcd2a4" style:family="table">
      <style:table-properties style:rel-width="100" table:align="center"/>
    </style:style>
    <style:style style:name="fcd2a4.0" style:family="table-column">
      <style:table-column-properties style:column-width="17.64cm"/>
    </style:style>
    <style:style style:name="ccb35f" style:family="table">
      <style:table-properties style:rel-width="100" table:align="center"/>
    </style:style>
    <style:style style:name="ccb35f.0" style:family="table-column">
      <style:table-column-properties style:column-width="11.47cm"/>
    </style:style>
    <style:style style:name="ccb35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3865e" table:style-name="d3865e">
          <table:table-column table:style-name="d3865e.0"/>
          <table:table-column table:style-name="d3865e.1"/>
          <table:table-row>
            <table:table-cell office:value-type="string">
              <text:p text:style-name="IM1"><draw:frame draw:style-name="fr1" draw:name="0f597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cd2a4" table:style-name="fcd2a4">
          <table:table-column table:style-name="fcd2a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96</text:span></text:p>
        <text:p text:style-name="P3_InstBodyJustified"><text:span text:style-name="T3">Ano 1996 · Data 24/06/1996 · Status EM VIGOR</text:span></text:p>
        <text:p text:style-name="P4_InstBodyJustified"><text:span text:style-name="T4">Ementa: DISPÕE SOBRE ALTERAÇÃO DOS ARTIGOS 1º E 2º DO DECRETO LEGISLATIVO Nº 2, DE 25 DE MARÇO DE 1996.</text:span></text:p>
        <text:p text:style-name="P5_InstBodyJustified"><text:span text:style-name="T5">DECRETO LEGISLATIVO Nº 7, DE 24 DE JUNHO DE 1996</text:span></text:p>
        <text:p text:style-name="P6_InstBodyJustified"><text:span text:style-name="T6">(DISPÕE SOBRE ALTERAÇÃO DOS ARTIGOS 1º E 2º DO DECRETO LEGISLATIVO Nº 2, DE 25 DE MARÇO DE 1996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7/96, que se refere ao processo nº 101 de 1996, a saber:</text:span></text:p>
        <text:p text:style-name="P14"><text:span text:style-name="T11">FAÇO SABER QUE A CÂMARA MUNICIPAL DE VOTUPORANGA APROVOU E EU, NOS TERMOS DO ARTIGO 18 IV DA LEI ORGÂNICA DO MUNICÍPIO, SANÇIONO E PROMULGO O SEGUINTE DECRETO:</text:span></text:p>
        <text:p text:style-name="P16"><text:span text:style-name="T12">Art. 1º</text:span><text:span text:style-name="T13"><text:s/>Os Artigos 1º e 2º do<text:s/></text:span><text:a xlink:type="simple" xlink:href="https://pesquisadeleis.com.br/sp/votuporanga/legislacao/113922/decreto-legislativo-02-decreto-legislativo">Decreto Legislativo nº 02 de 25 de março de 1996</text:a><text:span text:style-name="T14">, passam a vigorar com a seguinte redação:</text:span></text:p>
        <text:p text:style-name="P20"><text:span text:style-name="T15">“Art. 1º</text:span><text:span text:style-name="T16"><text:s/>A remuneração mensal do Prefeito Municipal para o período de 1º de janeiro de 1997 a 31 de dezembro do ano 2000, será equivalente a 40 (quarenta) pisos salariais dos servidores municipais.</text:span></text:p>
        <text:p text:style-name="P23"><text:span text:style-name="T17">Art. 2º</text:span><text:span text:style-name="T18"><text:s/>A verba de representação mensal do Vice-Prefeito Municipal será o equivalente a 06 (seis) pisos salariais dos servidores municipais.</text:span><text:span text:style-name="T19">”</text:span></text:p>
        <text:p text:style-name="P27"><text:span text:style-name="T20">Art. 2º</text:span><text:span text:style-name="T21"><text:s/>Este Decreto Legislativo entrará em vigor na data de sua publicação.</text:span></text:p>
        <text:p text:style-name="P30"><text:span text:style-name="T22">Art. 3º</text:span><text:span text:style-name="T23"><text:s/>Revogam-se as disposições em contrário.</text:span></text:p>
        <text:p text:style-name="P33"><text:span text:style-name="T24">Plenário Dr. Octávio Viscardi, aos 24 de junho de 1996.</text:span></text:p>
        <text:p text:style-name="P35"><text:span text:style-name="T25">VANDERLEY MARTINS FERNANDES</text:span></text:p>
        <text:p text:style-name="P37"><text:span text:style-name="T26">PRESIDENTE</text:span></text:p>
        <text:p text:style-name="P39"><text:span text:style-name="T27">EVERTON KLEBER TEIXEIRA NUNES</text:span></text:p>
        <text:p text:style-name="P41"><text:span text:style-name="T28">1º SECRETÁRIO</text:span></text:p>
        <text:p text:style-name="P43"><text:span text:style-name="T29">Publicado e registrado na Secretaria Administrativa da Câmara Municipal de Votuporanga, aos 24 de junho de 1996.</text:span></text:p>
        <text:p text:style-name="P45"><text:span text:style-name="T30">WALDENIR APARECIDO CUIN</text:span></text:p>
        <text:p text:style-name="P47"><text:span text:style-name="T31">DIRETOR GERAL</text:span></text:p>
        <text:p text:style-name="Standard"/>
        <table:table table:name="ccb35f" table:style-name="ccb35f">
          <table:table-column table:style-name="ccb35f.0"/>
          <table:table-column table:style-name="ccb35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09</text:span></text:p>
            </table:table-cell>
            <table:table-cell office:value-type="string">
              <text:p><text:span>Gerado em 19/08/2026 08:2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3865e" style:family="table">
      <style:table-properties style:rel-width="100" table:align="center"/>
    </style:style>
    <style:style style:name="d3865e.0" style:family="table-column">
      <style:table-column-properties style:column-width="9.70cm"/>
    </style:style>
    <style:style style:name="d3865e.1" style:family="table-column">
      <style:table-column-properties style:column-width="7.94cm"/>
    </style:style>
    <style:style style:name="fcd2a4" style:family="table">
      <style:table-properties style:rel-width="100" table:align="center"/>
    </style:style>
    <style:style style:name="fcd2a4.0" style:family="table-column">
      <style:table-column-properties style:column-width="17.64cm"/>
    </style:style>
    <style:style style:name="ccb35f" style:family="table">
      <style:table-properties style:rel-width="100" table:align="center"/>
    </style:style>
    <style:style style:name="ccb35f.0" style:family="table-column">
      <style:table-column-properties style:column-width="11.47cm"/>
    </style:style>
    <style:style style:name="ccb35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1:27:45.000</dc:date>
    <meta:generator>PHPWord</meta:generator>
    <meta:initial-creator/>
    <meta:creation-date>2026-08-19T11:27:45.000</meta:creation-date>
    <meta:keyword/>
    <meta:user-defined meta:name="Category"/>
    <meta:user-defined meta:name="Company"/>
    <meta:user-defined meta:name="Manager"/>
  </office:meta>
</office:document-meta>
</file>