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7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weight="bold" style:font-weight-asian="bold"/>
    </style:style>
    <style:style style:name="P30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both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c6a48" style:family="table">
      <style:table-properties style:rel-width="100" table:align="center"/>
    </style:style>
    <style:style style:name="5c6a48.0" style:family="table-column">
      <style:table-column-properties style:column-width="9.70cm"/>
    </style:style>
    <style:style style:name="5c6a48.1" style:family="table-column">
      <style:table-column-properties style:column-width="7.94cm"/>
    </style:style>
    <style:style style:name="3d5d4c" style:family="table">
      <style:table-properties style:rel-width="100" table:align="center"/>
    </style:style>
    <style:style style:name="3d5d4c.0" style:family="table-column">
      <style:table-column-properties style:column-width="17.64cm"/>
    </style:style>
    <style:style style:name="9d8a23" style:family="table">
      <style:table-properties style:rel-width="100" table:align="center"/>
    </style:style>
    <style:style style:name="9d8a23.0" style:family="table-column">
      <style:table-column-properties style:column-width="11.47cm"/>
    </style:style>
    <style:style style:name="9d8a2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c6a48" table:style-name="5c6a48">
          <table:table-column table:style-name="5c6a48.0"/>
          <table:table-column table:style-name="5c6a48.1"/>
          <table:table-row>
            <table:table-cell office:value-type="string">
              <text:p text:style-name="IM1"><draw:frame draw:style-name="fr1" draw:name="bb989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d5d4c" table:style-name="3d5d4c">
          <table:table-column table:style-name="3d5d4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2/1996</text:span></text:p>
        <text:p text:style-name="P3_InstBodyJustified"><text:span text:style-name="T3">Ano 1996 · Data 25/03/1996 · Status ALTERADA</text:span></text:p>
        <text:p text:style-name="P4_InstBodyJustified"><text:span text:style-name="T4">Ementa: DISPÕE SOBRE A REMUNERAÇÃO DO PREFEITO E A VERBA DE REPRESENTAÇÃO DO 1º VICE-PREFEITO.</text:span></text:p>
        <text:p text:style-name="P5_InstBodyJustified"><text:span text:style-name="T5">DECRETO LEGISLATIVO Nº 2, DE 25 DE MARÇO DE 1996</text:span></text:p>
        <text:p text:style-name="P6_InstBodyJustified"><text:span text:style-name="T6">(DISPÕE SOBRE A REMUNERAÇÃO DO PREFEITO E A VERBA DE REPRESENTAÇÃO DO 1º VICE-PREFEITO.)</text:span></text:p>
        <text:p text:style-name="P7"><text:span text:style-name="T7">A Mesa da Câmara Municipal</text:span><text:span text:style-name="T8"><text:s/>de Votuporanga, faz publicar o seguinte decret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o 02/96, que se refere ao processo no 036 de 1996, a saber:</text:span></text:p>
        <text:p text:style-name="P14"><text:span text:style-name="T11">FAÇO SABER</text:span><text:span text:style-name="T12"><text:s/>QUE A CÂMARA MUNICIPAL DE VOTUPORANGA APROVOU E EU, NOS TERMOS DO ARTIGO 18, IV, DA LEI ORGÂNICA DO MUNICÍPIO, SANCIONO E PROMULGO O SEGUINTE DECRETO:</text:span></text:p>
        <text:p text:style-name="P17"><text:span text:style-name="T13">Art. 1°</text:span><text:span text:style-name="T14"><text:s/>A remuneração mensal do Prefeito Municipal para o período de 1º de janeiro de 1997 a 31 de dezembro do ano 2000, será o equivalente a 50 (cinquenta) pisos salariais dos servidores municipais.</text:span></text:p>
        <text:p text:style-name="P20"><text:span text:style-name="T15">Art. 1º</text:span><text:span text:style-name="T16"><text:s/>A remuneração mensal do Prefeito Municipal para o período de 1º de janeiro de 1997 a 31 de dezembro do ano 2000, será equivalente a 40 (quarenta) pisos salariais dos servidores municipais.</text:span><text:a xlink:type="simple" xlink:href="https://pesquisadeleis.com.br/sp/votuporanga/legislacao/45258/lei-complementar-07-acrescenta-ao-codigo-tributario-a-deducao-do-imposto-sobre-servicos-de-qualquer-natureza-em-funcao-de-dispendios-efetivos-com-o-programa-de-apoio-ao-estudante-de-curso-tecnico-ou-universitario">(Redação dada pelo Decreto Legislativo nº 07, de 24.06.1996)</text:a></text:p>
        <text:p text:style-name="P23"><text:span text:style-name="T17">Art. 2°</text:span><text:span text:style-name="T18"><text:s/>A verba de representação mensal do Vice-Prefeito Municipal será o equivalente a 10 (dez) pisos salariais dos servidores municipais.</text:span></text:p>
        <text:p text:style-name="P26"><text:span text:style-name="T19">Art. 2º</text:span><text:span text:style-name="T20"><text:s/>A verba de representação mensal do Vice-Prefeito Municipal será o equivalente a 06 (seis) pisos salariais dos servidores municipais.</text:span><text:a xlink:type="simple" xlink:href="https://pesquisadeleis.com.br/sp/votuporanga/legislacao/45258/lei-complementar-07-acrescenta-ao-codigo-tributario-a-deducao-do-imposto-sobre-servicos-de-qualquer-natureza-em-funcao-de-dispendios-efetivos-com-o-programa-de-apoio-ao-estudante-de-curso-tecnico-ou-universitario">(Redação dada pelo Decreto Legislativo nº 07, de 24.06.1996)</text:a></text:p>
        <text:p text:style-name="P29"><text:span text:style-name="T21">Art. 3°</text:span><text:span text:style-name="T22"><text:s/>Este Decreto Legislativo entrará em vigor na data de sua publicação, gerando seus efeitos a partir de 1º de janeiro de 1997.</text:span></text:p>
        <text:p text:style-name="P32"><text:span text:style-name="T23">Plenário Dr. Octávio Viscardi, aos 25 de março de 1996.</text:span></text:p>
        <text:p text:style-name="P34"><text:span text:style-name="T24">VANDERLEY MARTINS FERNANDES</text:span></text:p>
        <text:p text:style-name="P36"><text:span text:style-name="T25">PRESIDENTE</text:span></text:p>
        <text:p text:style-name="P38"><text:span text:style-name="T26">EVERTON KLEBER TEIXEIRA NUNES</text:span></text:p>
        <text:p text:style-name="P40"><text:span text:style-name="T27">1º SECRETÁRIO</text:span></text:p>
        <text:p text:style-name="P42"><text:span text:style-name="T28">Publicado e registrado na Secretaria Administrativa da Câmara Municipal de Votuporanga, aos 25 de março de 1996.</text:span></text:p>
        <text:p text:style-name="P44"><text:span text:style-name="T29">WALDENIR APARECIDO CUIN</text:span></text:p>
        <text:p text:style-name="P46"><text:span text:style-name="T30">DIRETOR DA SECRETARIA</text:span></text:p>
        <text:p text:style-name="Standard"/>
        <table:table table:name="9d8a23" table:style-name="9d8a23">
          <table:table-column table:style-name="9d8a23.0"/>
          <table:table-column table:style-name="9d8a2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04</text:span></text:p>
            </table:table-cell>
            <table:table-cell office:value-type="string">
              <text:p><text:span>Gerado em 19/08/2026 18:5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c6a48" style:family="table">
      <style:table-properties style:rel-width="100" table:align="center"/>
    </style:style>
    <style:style style:name="5c6a48.0" style:family="table-column">
      <style:table-column-properties style:column-width="9.70cm"/>
    </style:style>
    <style:style style:name="5c6a48.1" style:family="table-column">
      <style:table-column-properties style:column-width="7.94cm"/>
    </style:style>
    <style:style style:name="3d5d4c" style:family="table">
      <style:table-properties style:rel-width="100" table:align="center"/>
    </style:style>
    <style:style style:name="3d5d4c.0" style:family="table-column">
      <style:table-column-properties style:column-width="17.64cm"/>
    </style:style>
    <style:style style:name="9d8a23" style:family="table">
      <style:table-properties style:rel-width="100" table:align="center"/>
    </style:style>
    <style:style style:name="9d8a23.0" style:family="table-column">
      <style:table-column-properties style:column-width="11.47cm"/>
    </style:style>
    <style:style style:name="9d8a2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21:59:53.000</dc:date>
    <meta:generator>PHPWord</meta:generator>
    <meta:initial-creator/>
    <meta:creation-date>2026-08-19T21:59:53.000</meta:creation-date>
    <meta:keyword/>
    <meta:user-defined meta:name="Category"/>
    <meta:user-defined meta:name="Company"/>
    <meta:user-defined meta:name="Manager"/>
  </office:meta>
</office:document-meta>
</file>