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c5503" style:family="table">
      <style:table-properties style:rel-width="100" table:align="center"/>
    </style:style>
    <style:style style:name="dc5503.0" style:family="table-column">
      <style:table-column-properties style:column-width="9.70cm"/>
    </style:style>
    <style:style style:name="dc5503.1" style:family="table-column">
      <style:table-column-properties style:column-width="7.94cm"/>
    </style:style>
    <style:style style:name="a7ed3d" style:family="table">
      <style:table-properties style:rel-width="100" table:align="center"/>
    </style:style>
    <style:style style:name="a7ed3d.0" style:family="table-column">
      <style:table-column-properties style:column-width="17.64cm"/>
    </style:style>
    <style:style style:name="af685a" style:family="table">
      <style:table-properties style:rel-width="100" table:align="center"/>
    </style:style>
    <style:style style:name="af685a.0" style:family="table-column">
      <style:table-column-properties style:column-width="11.47cm"/>
    </style:style>
    <style:style style:name="af685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c5503" table:style-name="dc5503">
          <table:table-column table:style-name="dc5503.0"/>
          <table:table-column table:style-name="dc5503.1"/>
          <table:table-row>
            <table:table-cell office:value-type="string">
              <text:p text:style-name="IM1"><draw:frame draw:style-name="fr1" draw:name="2781d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7ed3d" table:style-name="a7ed3d">
          <table:table-column table:style-name="a7ed3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1994</text:span></text:p>
        <text:p text:style-name="P3_InstBodyJustified"><text:span text:style-name="T3">Ano 1994 · Data 07/11/1994 · Status EM VIGOR</text:span></text:p>
        <text:p text:style-name="P4_InstBodyJustified"><text:span text:style-name="T4">Ementa: DISPÕE SOBRE A CONCESSÃO DE INSÍGNIA DE HONRA AO MÉRITO AO DR. NELSON CAMARGO.</text:span></text:p>
        <text:p text:style-name="P5_InstBodyJustified"><text:span text:style-name="T5">DECRETO LEGISLATIVO Nº 9, DE 7 DE NOVEMBRO DE 1994</text:span></text:p>
        <text:p text:style-name="P6_InstBodyJustified"><text:span text:style-name="T6">(DISPÕE SOBRE A CONCESSÃO DE INSÍGNIA DE HONRA AO MÉRITO AO DR. NELSON CAMARGO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0/94, que se refere ao processo nº 141 de 1994, a saber:</text:span></text:p>
        <text:p text:style-name="P14"><text:span text:style-name="T11">FAÇO SABER QUE A CÂMARA MUNICIPAL DE VOTUPORANGA APROVOU E EU, NOS TERMOS DO ARTIGO 18, IV DA LEI ORGÂNICA DO MUNICÍPIO, PROMULGO O SEGUINTE DECRETO LEGISLATIVO:</text:span></text:p>
        <text:p text:style-name="P16"><text:span text:style-name="T12">Art.1º</text:span><text:span text:style-name="T13"><text:s/>Fica concedida ao DR.NELSON CAMARGO, uma insígnia de Honra ao Mérito, pelos relevantes prestados ao Município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 Resolução nº 03/91,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, "Dr. Octávio Viscardi", aos 07 de novembro de 1994.</text:span></text:p>
        <text:p text:style-name="P27"><text:span text:style-name="T19">ARQUIMEDES NEVES</text:span></text:p>
        <text:p text:style-name="P29"><text:span text:style-name="T20">PRESIDENTE</text:span></text:p>
        <text:p text:style-name="P31"><text:span text:style-name="T21">SILVIO CARVALHO DE SOUZA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07 de novembro de 1994.</text:span></text:p>
        <text:p text:style-name="P37"><text:span text:style-name="T24">WALDENIR ARECICDO CUIN</text:span></text:p>
        <text:p text:style-name="P39"><text:span text:style-name="T25">DIRETOR DA SECRETARIA</text:span></text:p>
        <text:p text:style-name="Standard"/>
        <table:table table:name="af685a" table:style-name="af685a">
          <table:table-column table:style-name="af685a.0"/>
          <table:table-column table:style-name="af685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96</text:span></text:p>
            </table:table-cell>
            <table:table-cell office:value-type="string">
              <text:p><text:span>Gerado em 18/08/2026 06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c5503" style:family="table">
      <style:table-properties style:rel-width="100" table:align="center"/>
    </style:style>
    <style:style style:name="dc5503.0" style:family="table-column">
      <style:table-column-properties style:column-width="9.70cm"/>
    </style:style>
    <style:style style:name="dc5503.1" style:family="table-column">
      <style:table-column-properties style:column-width="7.94cm"/>
    </style:style>
    <style:style style:name="a7ed3d" style:family="table">
      <style:table-properties style:rel-width="100" table:align="center"/>
    </style:style>
    <style:style style:name="a7ed3d.0" style:family="table-column">
      <style:table-column-properties style:column-width="17.64cm"/>
    </style:style>
    <style:style style:name="af685a" style:family="table">
      <style:table-properties style:rel-width="100" table:align="center"/>
    </style:style>
    <style:style style:name="af685a.0" style:family="table-column">
      <style:table-column-properties style:column-width="11.47cm"/>
    </style:style>
    <style:style style:name="af685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9:14:52.000</dc:date>
    <meta:generator>PHPWord</meta:generator>
    <meta:initial-creator/>
    <meta:creation-date>2026-08-18T09:14:52.000</meta:creation-date>
    <meta:keyword/>
    <meta:user-defined meta:name="Category"/>
    <meta:user-defined meta:name="Company"/>
    <meta:user-defined meta:name="Manager"/>
  </office:meta>
</office:document-meta>
</file>