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33d7e" style:family="table">
      <style:table-properties style:rel-width="100" table:align="center"/>
    </style:style>
    <style:style style:name="733d7e.0" style:family="table-column">
      <style:table-column-properties style:column-width="9.70cm"/>
    </style:style>
    <style:style style:name="733d7e.1" style:family="table-column">
      <style:table-column-properties style:column-width="7.94cm"/>
    </style:style>
    <style:style style:name="24d5aa" style:family="table">
      <style:table-properties style:rel-width="100" table:align="center"/>
    </style:style>
    <style:style style:name="24d5aa.0" style:family="table-column">
      <style:table-column-properties style:column-width="17.64cm"/>
    </style:style>
    <style:style style:name="2cf9fa" style:family="table">
      <style:table-properties style:rel-width="100" table:align="center"/>
    </style:style>
    <style:style style:name="2cf9fa.0" style:family="table-column">
      <style:table-column-properties style:column-width="11.47cm"/>
    </style:style>
    <style:style style:name="2cf9f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33d7e" table:style-name="733d7e">
          <table:table-column table:style-name="733d7e.0"/>
          <table:table-column table:style-name="733d7e.1"/>
          <table:table-row>
            <table:table-cell office:value-type="string">
              <text:p text:style-name="IM1"><draw:frame draw:style-name="fr1" draw:name="b0340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4d5aa" table:style-name="24d5aa">
          <table:table-column table:style-name="24d5a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93</text:span></text:p>
        <text:p text:style-name="P3_InstBodyJustified"><text:span text:style-name="T3">Ano 1993 · Data 22/11/1993 · Status EM VIGOR</text:span></text:p>
        <text:p text:style-name="P4_InstBodyJustified"><text:span text:style-name="T4">Ementa: DISPÕE SOBRE CONCESSÃO DE TÍTULO DE CIDADÃO VOTUPORANGUENSE AO GOVERNADOR DO ESTADO DR. LUIZ ANTONIO FLEURY FILHO.</text:span></text:p>
        <text:p text:style-name="P5_InstBodyJustified"><text:span text:style-name="T5">DECRETO LEGISLATIVO Nº 6, DE 22 DE NOVEMBRO DE 1993</text:span></text:p>
        <text:p text:style-name="P6_InstBodyJustified"><text:span text:style-name="T6">(DISPÕE SOBRE CONCESSÃO DE TÍTULO DE CIDADÃO VOTUPORANGUENSE AO GOVERNADOR DO ESTADO DR. LUIZ ANTONIO FLEURY FILH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6/93, que se refere ao processo no. 127 de 1993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°</text:span><text:span text:style-name="T13"><text:s/>Fica concedido ao Governador do Estado DR. LUIZ ANTONIO FLEURY FILHO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, "Dr.Octávio Viscardi", aos 22 de novembro de 1993.</text:span></text:p>
        <text:p text:style-name="P27"><text:span text:style-name="T19">OZORIO CASADO</text:span></text:p>
        <text:p text:style-name="P29"><text:span text:style-name="T20">PRESIDENTE</text:span></text:p>
        <text:p text:style-name="P31"><text:span text:style-name="T21">WALTER FERREIRA DA COSTA</text:span></text:p>
        <text:p text:style-name="P33"><text:span text:style-name="T22">1º. SECRETÁRIO</text:span></text:p>
        <text:p text:style-name="P35"><text:span text:style-name="T23">Publicado e registrado na Secretaria Administrativa da Câmara Municipal de Votuporanga, aos 22 de novembro de 1993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2cf9fa" table:style-name="2cf9fa">
          <table:table-column table:style-name="2cf9fa.0"/>
          <table:table-column table:style-name="2cf9f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7</text:span></text:p>
            </table:table-cell>
            <table:table-cell office:value-type="string">
              <text:p><text:span>Gerado em 18/08/2026 06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33d7e" style:family="table">
      <style:table-properties style:rel-width="100" table:align="center"/>
    </style:style>
    <style:style style:name="733d7e.0" style:family="table-column">
      <style:table-column-properties style:column-width="9.70cm"/>
    </style:style>
    <style:style style:name="733d7e.1" style:family="table-column">
      <style:table-column-properties style:column-width="7.94cm"/>
    </style:style>
    <style:style style:name="24d5aa" style:family="table">
      <style:table-properties style:rel-width="100" table:align="center"/>
    </style:style>
    <style:style style:name="24d5aa.0" style:family="table-column">
      <style:table-column-properties style:column-width="17.64cm"/>
    </style:style>
    <style:style style:name="2cf9fa" style:family="table">
      <style:table-properties style:rel-width="100" table:align="center"/>
    </style:style>
    <style:style style:name="2cf9fa.0" style:family="table-column">
      <style:table-column-properties style:column-width="11.47cm"/>
    </style:style>
    <style:style style:name="2cf9f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35:10.000</dc:date>
    <meta:generator>PHPWord</meta:generator>
    <meta:initial-creator/>
    <meta:creation-date>2026-08-18T09:35:10.000</meta:creation-date>
    <meta:keyword/>
    <meta:user-defined meta:name="Category"/>
    <meta:user-defined meta:name="Company"/>
    <meta:user-defined meta:name="Manager"/>
  </office:meta>
</office:document-meta>
</file>