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8d294" style:family="table">
      <style:table-properties style:rel-width="100" table:align="center"/>
    </style:style>
    <style:style style:name="78d294.0" style:family="table-column">
      <style:table-column-properties style:column-width="9.70cm"/>
    </style:style>
    <style:style style:name="78d294.1" style:family="table-column">
      <style:table-column-properties style:column-width="7.94cm"/>
    </style:style>
    <style:style style:name="301af5" style:family="table">
      <style:table-properties style:rel-width="100" table:align="center"/>
    </style:style>
    <style:style style:name="301af5.0" style:family="table-column">
      <style:table-column-properties style:column-width="17.64cm"/>
    </style:style>
    <style:style style:name="ec7024" style:family="table">
      <style:table-properties style:rel-width="100" table:align="center"/>
    </style:style>
    <style:style style:name="ec7024.0" style:family="table-column">
      <style:table-column-properties style:column-width="11.47cm"/>
    </style:style>
    <style:style style:name="ec702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8d294" table:style-name="78d294">
          <table:table-column table:style-name="78d294.0"/>
          <table:table-column table:style-name="78d294.1"/>
          <table:table-row>
            <table:table-cell office:value-type="string">
              <text:p text:style-name="IM1"><draw:frame draw:style-name="fr1" draw:name="944ef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01af5" table:style-name="301af5">
          <table:table-column table:style-name="301af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3/1993</text:span></text:p>
        <text:p text:style-name="P3_InstBodyJustified"><text:span text:style-name="T3">Ano 1993 · Data 08/11/1993 · Status EM VIGOR</text:span></text:p>
        <text:p text:style-name="P4_InstBodyJustified"><text:span text:style-name="T4">Ementa: DISPÕE SOBRE CONCESSÃO DE INSÍGNIA DE HONRA AO MÉRITO AO PROFº AGUINALDO DE OLIVEIRA.</text:span></text:p>
        <text:p text:style-name="P5_InstBodyJustified"><text:span text:style-name="T5">DECRETO LEGISLATIVO Nº 3, DE 8 DE NOVEMBRO DE 1993</text:span></text:p>
        <text:p text:style-name="P6_InstBodyJustified"><text:span text:style-name="T6">(DISPÕE SOBRE CONCESSÃO DE INSÍGNIA DE HONRA AO MÉRITO AO PROFº AGUINALDO DE OLIVEIRA.)</text:span></text:p>
        <text:p text:style-name="P7"><text:span text:style-name="T7">A Mesa da Câmara Municipal</text:span><text:span text:style-name="T8"><text:s/>de Votuporanga, faz publicar o seguinte autógraf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19 de 1993, a saber:</text:span></text:p>
        <text:p text:style-name="P14"><text:span text:style-name="T11">FAÇO SABER QUE A CÂMARA MUNICIPAL DE VOTUPORANGA APROVOU E EU, NOS TERMOS DO ARTIGO 53, III DA LEI ORGÂNICA DO MUNICÍPIO, SANCIONO E PROMULGO A SEGUINTE LEI:</text:span></text:p>
        <text:p text:style-name="P16"><text:span text:style-name="T12">Art. 1°</text:span><text:span text:style-name="T13"><text:s/>Fica concedida ao PROFESSOR AGUINALDO DE OLIVEIRA, uma insígnia de Honra ao Mérito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/91, de 01 de abril de 1991.</text:span></text:p>
        <text:p text:style-name="P22"><text:span text:style-name="T16">Art. 2°</text:span><text:span text:style-name="T17"><text:s/>Este Decreto Legislativo entrará em vigor na data de sua publicação.</text:span></text:p>
        <text:p text:style-name="P25"><text:span text:style-name="T18">Plenário, "Dr.Octávio Viscardi", aos 08 de novembro de 1993.</text:span></text:p>
        <text:p text:style-name="P27"><text:span text:style-name="T19">OZORIO CASADO</text:span></text:p>
        <text:p text:style-name="P29"><text:span text:style-name="T20">PRESIDENTE</text:span></text:p>
        <text:p text:style-name="P31"><text:span text:style-name="T21">WALTER FERREIRA DA COSTA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08 de novembro de 1993.</text:span></text:p>
        <text:p text:style-name="P37"><text:span text:style-name="T24">WALDENIR APARECIDO CUIN</text:span></text:p>
        <text:p text:style-name="P39"><text:span text:style-name="T25">DIRETOR DA SECRETARIA</text:span></text:p>
        <text:p text:style-name="Standard"/>
        <table:table table:name="ec7024" table:style-name="ec7024">
          <table:table-column table:style-name="ec7024.0"/>
          <table:table-column table:style-name="ec702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84</text:span></text:p>
            </table:table-cell>
            <table:table-cell office:value-type="string">
              <text:p><text:span>Gerado em 25/08/2026 23:3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8d294" style:family="table">
      <style:table-properties style:rel-width="100" table:align="center"/>
    </style:style>
    <style:style style:name="78d294.0" style:family="table-column">
      <style:table-column-properties style:column-width="9.70cm"/>
    </style:style>
    <style:style style:name="78d294.1" style:family="table-column">
      <style:table-column-properties style:column-width="7.94cm"/>
    </style:style>
    <style:style style:name="301af5" style:family="table">
      <style:table-properties style:rel-width="100" table:align="center"/>
    </style:style>
    <style:style style:name="301af5.0" style:family="table-column">
      <style:table-column-properties style:column-width="17.64cm"/>
    </style:style>
    <style:style style:name="ec7024" style:family="table">
      <style:table-properties style:rel-width="100" table:align="center"/>
    </style:style>
    <style:style style:name="ec7024.0" style:family="table-column">
      <style:table-column-properties style:column-width="11.47cm"/>
    </style:style>
    <style:style style:name="ec702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2:32:32.000</dc:date>
    <meta:generator>PHPWord</meta:generator>
    <meta:initial-creator/>
    <meta:creation-date>2026-08-26T02:32:32.000</meta:creation-date>
    <meta:keyword/>
    <meta:user-defined meta:name="Category"/>
    <meta:user-defined meta:name="Company"/>
    <meta:user-defined meta:name="Manager"/>
  </office:meta>
</office:document-meta>
</file>