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5dcf6" style:family="table">
      <style:table-properties style:rel-width="100" table:align="center"/>
    </style:style>
    <style:style style:name="65dcf6.0" style:family="table-column">
      <style:table-column-properties style:column-width="9.70cm"/>
    </style:style>
    <style:style style:name="65dcf6.1" style:family="table-column">
      <style:table-column-properties style:column-width="7.94cm"/>
    </style:style>
    <style:style style:name="c3e243" style:family="table">
      <style:table-properties style:rel-width="100" table:align="center"/>
    </style:style>
    <style:style style:name="c3e243.0" style:family="table-column">
      <style:table-column-properties style:column-width="17.64cm"/>
    </style:style>
    <style:style style:name="b3748d" style:family="table">
      <style:table-properties style:rel-width="100" table:align="center"/>
    </style:style>
    <style:style style:name="b3748d.0" style:family="table-column">
      <style:table-column-properties style:column-width="11.47cm"/>
    </style:style>
    <style:style style:name="b3748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5dcf6" table:style-name="65dcf6">
          <table:table-column table:style-name="65dcf6.0"/>
          <table:table-column table:style-name="65dcf6.1"/>
          <table:table-row>
            <table:table-cell office:value-type="string">
              <text:p text:style-name="IM1"><draw:frame draw:style-name="fr1" draw:name="011db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3e243" table:style-name="c3e243">
          <table:table-column table:style-name="c3e2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92</text:span></text:p>
        <text:p text:style-name="P3_InstBodyJustified"><text:span text:style-name="T3">Ano 1992 · Data 16/11/1992 · Status EM VIGOR</text:span></text:p>
        <text:p text:style-name="P4_InstBodyJustified"><text:span text:style-name="T4">Ementa: DISPÕE SOBRE A INSTITUIÇÃO DE GALERIA DE VEREADORES.</text:span></text:p>
        <text:p text:style-name="P5_InstBodyJustified"><text:span text:style-name="T5">DECRETO LEGISLATIVO Nº 7, DE 16 DE NOVEMBRO DE 1992</text:span></text:p>
        <text:p text:style-name="P6_InstBodyJustified"><text:span text:style-name="T6">(DISPÕE SOBRE A INSTITUIÇÃO DE GALERIA DE VEREADOR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9/92, que se refere ao processo nº 136, de 1992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Fica instituída na Câmara Municipal a Galeria dos Vereadores que integraram efetivamente a Edilidade.</text:span></text:p>
        <text:p text:style-name="P19"><text:span text:style-name="T14">Parágrafo único.</text:span><text:span text:style-name="T15"><text:s/>O quadro de fotografia dos Vereadores, será de forma conjunta e feito na última sessão ordinária do mês de novembro do último ano legislativo e fixado no recinto do plenário até a última sessão do respectivo ano.</text:span></text:p>
        <text:p text:style-name="P22"><text:span text:style-name="T16">Art. 2º</text:span><text:span text:style-name="T17"><text:s/>A Mesa da Câmara Municipal, tomará as providências cabíveis quanto ao cumprimento deste Decreto Legislativo.</text:span></text:p>
        <text:p text:style-name="P25"><text:span text:style-name="T18">Art. 3º</text:span><text:span text:style-name="T19"><text:s/>Este Decreto Legislativo entrará em vigor na data de sua publicação.</text:span></text:p>
        <text:p text:style-name="P28"><text:span text:style-name="T20">Sala das Sessões, "Dr. Octávio Viscardi", aos 16 de novembro de 1992.</text:span></text:p>
        <text:p text:style-name="P30"><text:span text:style-name="T21">ARNALDO JOSÉ SANTA FÉ TRINDADE</text:span></text:p>
        <text:p text:style-name="P32"><text:span text:style-name="T22">Presidente</text:span></text:p>
        <text:p text:style-name="P34"><text:span text:style-name="T23">VANDERLEY MARTINS FERNANDES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16 de novembro de 1992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b3748d" table:style-name="b3748d">
          <table:table-column table:style-name="b3748d.0"/>
          <table:table-column table:style-name="b3748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0</text:span></text:p>
            </table:table-cell>
            <table:table-cell office:value-type="string">
              <text:p><text:span>Gerado em 26/08/2026 01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5dcf6" style:family="table">
      <style:table-properties style:rel-width="100" table:align="center"/>
    </style:style>
    <style:style style:name="65dcf6.0" style:family="table-column">
      <style:table-column-properties style:column-width="9.70cm"/>
    </style:style>
    <style:style style:name="65dcf6.1" style:family="table-column">
      <style:table-column-properties style:column-width="7.94cm"/>
    </style:style>
    <style:style style:name="c3e243" style:family="table">
      <style:table-properties style:rel-width="100" table:align="center"/>
    </style:style>
    <style:style style:name="c3e243.0" style:family="table-column">
      <style:table-column-properties style:column-width="17.64cm"/>
    </style:style>
    <style:style style:name="b3748d" style:family="table">
      <style:table-properties style:rel-width="100" table:align="center"/>
    </style:style>
    <style:style style:name="b3748d.0" style:family="table-column">
      <style:table-column-properties style:column-width="11.47cm"/>
    </style:style>
    <style:style style:name="b3748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4:05:23.000</dc:date>
    <meta:generator>PHPWord</meta:generator>
    <meta:initial-creator/>
    <meta:creation-date>2026-08-26T04:05:23.000</meta:creation-date>
    <meta:keyword/>
    <meta:user-defined meta:name="Category"/>
    <meta:user-defined meta:name="Company"/>
    <meta:user-defined meta:name="Manager"/>
  </office:meta>
</office:document-meta>
</file>