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e40f8" style:family="table">
      <style:table-properties style:rel-width="100" table:align="center"/>
    </style:style>
    <style:style style:name="de40f8.0" style:family="table-column">
      <style:table-column-properties style:column-width="9.70cm"/>
    </style:style>
    <style:style style:name="de40f8.1" style:family="table-column">
      <style:table-column-properties style:column-width="7.94cm"/>
    </style:style>
    <style:style style:name="dbfdc3" style:family="table">
      <style:table-properties style:rel-width="100" table:align="center"/>
    </style:style>
    <style:style style:name="dbfdc3.0" style:family="table-column">
      <style:table-column-properties style:column-width="17.64cm"/>
    </style:style>
    <style:style style:name="258606" style:family="table">
      <style:table-properties style:rel-width="100" table:align="center"/>
    </style:style>
    <style:style style:name="258606.0" style:family="table-column">
      <style:table-column-properties style:column-width="11.47cm"/>
    </style:style>
    <style:style style:name="25860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e40f8" table:style-name="de40f8">
          <table:table-column table:style-name="de40f8.0"/>
          <table:table-column table:style-name="de40f8.1"/>
          <table:table-row>
            <table:table-cell office:value-type="string">
              <text:p text:style-name="IM1"><draw:frame draw:style-name="fr1" draw:name="ae74e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bfdc3" table:style-name="dbfdc3">
          <table:table-column table:style-name="dbfdc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92</text:span></text:p>
        <text:p text:style-name="P3_InstBodyJustified"><text:span text:style-name="T3">Ano 1992 · Data 22/06/1992 · Status EM VIGOR</text:span></text:p>
        <text:p text:style-name="P4_InstBodyJustified"><text:span text:style-name="T4">Ementa: DISPÕE SOBRE REMUNERAÇÃO DO PREFEITO E VICE - PREFEITO PARA O PERÍODO DE 1993 A 1996.</text:span></text:p>
        <text:p text:style-name="P5_InstBodyJustified"><text:span text:style-name="T5">DECRETO LEGISLATIVO Nº 5, DE 22 DE JUNHO DE 1992</text:span></text:p>
        <text:p text:style-name="P6_InstBodyJustified"><text:span text:style-name="T6">(DISPÕE SOBRE REMUNERAÇÃO DO PREFEITO E VICE - PREFEITO PARA O PERÍODO DE 1993 A 1996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7/92, que se refere ao processo nº 076 de 1992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º</text:span><text:span text:style-name="T13"><text:s/>A remuneração mensal do Prefeito Municipal, será o equivalente a remuneração fixada para o mesmo no mês de dezembro de 1992.</text:span></text:p>
        <text:p text:style-name="P19"><text:span text:style-name="T14">Art. 2º</text:span><text:span text:style-name="T15"><text:s/>A remuneração do Vice-Prefeito será o equivalente a remuneração fixada para o mesmo no mês de dezembro de 1992.</text:span></text:p>
        <text:p text:style-name="P22"><text:span text:style-name="T16">Art. 3º</text:span><text:span text:style-name="T17"><text:s/>Os valores fixados nos artigos 1º e 2º, deste Decreto Legislativo, serão reajustados mensalmente de acordo com o I.P.C. da FIPE do mês anterior.</text:span></text:p>
        <text:p text:style-name="P25"><text:span text:style-name="T18">Art. 4º</text:span><text:span text:style-name="T19"><text:s/>Este Decreto Legislativo entrará em vigor na data de sua publicação, produzindo efeitos a partir de 01 de janeiro de 1993.</text:span></text:p>
        <text:p text:style-name="P28"><text:span text:style-name="T20">Sala das Sessões, "Dr.Octávio Viscardi", aos 22 de junho de 1992.</text:span></text:p>
        <text:p text:style-name="P30"><text:span text:style-name="T21">ARNALDO JOSÉ SANTA FÉ TRINDADE</text:span></text:p>
        <text:p text:style-name="P32"><text:span text:style-name="T22">Presidente.</text:span></text:p>
        <text:p text:style-name="P34"><text:span text:style-name="T23">VANDERLEY MARTINS FERNANDES</text:span></text:p>
        <text:p text:style-name="P36"><text:span text:style-name="T24">1º Secretário</text:span></text:p>
        <text:p text:style-name="P38"><text:span text:style-name="T25">Publicado e registrado na Secretaria Administrativa da Câmara Municipal de Votuporanga, aos 22 de junho de 1992.</text:span></text:p>
        <text:p text:style-name="P40"><text:span text:style-name="T26">WALDENIR APARECIDO CUIN</text:span></text:p>
        <text:p text:style-name="P42"><text:span text:style-name="T27">Diretor da Secretaria</text:span></text:p>
        <text:p text:style-name="Standard"/>
        <table:table table:name="258606" table:style-name="258606">
          <table:table-column table:style-name="258606.0"/>
          <table:table-column table:style-name="25860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78</text:span></text:p>
            </table:table-cell>
            <table:table-cell office:value-type="string">
              <text:p><text:span>Gerado em 25/08/2026 19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e40f8" style:family="table">
      <style:table-properties style:rel-width="100" table:align="center"/>
    </style:style>
    <style:style style:name="de40f8.0" style:family="table-column">
      <style:table-column-properties style:column-width="9.70cm"/>
    </style:style>
    <style:style style:name="de40f8.1" style:family="table-column">
      <style:table-column-properties style:column-width="7.94cm"/>
    </style:style>
    <style:style style:name="dbfdc3" style:family="table">
      <style:table-properties style:rel-width="100" table:align="center"/>
    </style:style>
    <style:style style:name="dbfdc3.0" style:family="table-column">
      <style:table-column-properties style:column-width="17.64cm"/>
    </style:style>
    <style:style style:name="258606" style:family="table">
      <style:table-properties style:rel-width="100" table:align="center"/>
    </style:style>
    <style:style style:name="258606.0" style:family="table-column">
      <style:table-column-properties style:column-width="11.47cm"/>
    </style:style>
    <style:style style:name="25860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2:46:37.000</dc:date>
    <meta:generator>PHPWord</meta:generator>
    <meta:initial-creator/>
    <meta:creation-date>2026-08-25T22:46:37.000</meta:creation-date>
    <meta:keyword/>
    <meta:user-defined meta:name="Category"/>
    <meta:user-defined meta:name="Company"/>
    <meta:user-defined meta:name="Manager"/>
  </office:meta>
</office:document-meta>
</file>