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 fo:font-weight="bold" style:font-weight-asian="bold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weight="bold" style:font-weight-asian="bold"/>
    </style:style>
    <style:style style:name="P27" style:family="paragraph" style:parent-style-name="Normal">
      <style:paragraph-properties/>
    </style:style>
    <style:style style:name="T20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both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P43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style="italic" style:font-style-asian="italic" style:font-style-complex="italic"/>
    </style:style>
    <style:style style:name="P44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0c77c4" style:family="table">
      <style:table-properties style:rel-width="100" table:align="center"/>
    </style:style>
    <style:style style:name="0c77c4.0" style:family="table-column">
      <style:table-column-properties style:column-width="9.70cm"/>
    </style:style>
    <style:style style:name="0c77c4.1" style:family="table-column">
      <style:table-column-properties style:column-width="7.94cm"/>
    </style:style>
    <style:style style:name="068dde" style:family="table">
      <style:table-properties style:rel-width="100" table:align="center"/>
    </style:style>
    <style:style style:name="068dde.0" style:family="table-column">
      <style:table-column-properties style:column-width="17.64cm"/>
    </style:style>
    <style:style style:name="64d132" style:family="table">
      <style:table-properties style:rel-width="100" table:align="center"/>
    </style:style>
    <style:style style:name="64d132.0" style:family="table-column">
      <style:table-column-properties style:column-width="11.47cm"/>
    </style:style>
    <style:style style:name="64d132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0c77c4" table:style-name="0c77c4">
          <table:table-column table:style-name="0c77c4.0"/>
          <table:table-column table:style-name="0c77c4.1"/>
          <table:table-row>
            <table:table-cell office:value-type="string">
              <text:p text:style-name="IM1"><draw:frame draw:style-name="fr1" draw:name="30b006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068dde" table:style-name="068dde">
          <table:table-column table:style-name="068dde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4/1992</text:span></text:p>
        <text:p text:style-name="P3_InstBodyJustified"><text:span text:style-name="T3">Ano 1992 · Data 22/06/1992 · Status EM VIGOR</text:span></text:p>
        <text:p text:style-name="P4_InstBodyJustified"><text:span text:style-name="T4">Ementa: DISPÕE SOBRE ALTERAÇÃO DO DECRETO LEGISLATIVO Nº 01/92.</text:span></text:p>
        <text:p text:style-name="P5_InstBodyJustified"><text:span text:style-name="T5">DECRETO LEGISLATIVO Nº 4, DE 22 DE JUNHO DE 1992</text:span></text:p>
        <text:p text:style-name="P6_InstBodyJustified"><text:span text:style-name="T6">(DISPÕE SOBRE ALTERAÇÃO DO DECRETO LEGISLATIVO Nº 01/92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com outra redação o projeto de decreto legislativo n° 06/92, que se refere ao processo nº 078 de 1992, a saber:</text:span></text:p>
        <text:p text:style-name="P14"><text:span text:style-name="T11">FAÇO SABER QUE A CÂMARA MUNICIPAL DE VOTUPORANGA APROVOU E EU, NOS TERMOS DO ARTIGO 18, IV, DA LEI ORGÂNICA DO MUNICÍPIO, PROMULGO O SEGUINTE DECRETO LEGISLATIVO:</text:span></text:p>
        <text:p text:style-name="P16"><text:span text:style-name="T12">Art. 1º<text:s/></text:span><text:span text:style-name="T13">O Artigo 1º, do Decreto Legislativo n° 01/92, passa a ter a seguinte redação:</text:span></text:p>
        <text:p text:style-name="P19"><text:span text:style-name="T14">“Art. 1º</text:span><text:span text:style-name="T15"><text:s/>A atualização mensal da remuneração do Prefeito e Vice-Prefeito, será feita tomando-se por base setenta por cento da variação do Índice de Preços ao Consumidor, calculado pela Fundação Instituto de Pesquisas Econômicas FIPE - da Universidade de São Paulo, do mês anterior, conforme parecer do Tribunal de Contas do Estado de São Paulo - Processo T.C. 4.514/026/91, Anexo I, que fica fazendo parte integrante deste Decreto.</text:span><text:span text:style-name="T16">”</text:span></text:p>
        <text:p text:style-name="P23"><text:span text:style-name="T17">Art. 2º</text:span><text:span text:style-name="T18"><text:s/>Este Decreto Legislativo entrará em vigor na data de sua publicação, gerando seus efeitos a partir de 01 de agosto de 1992.</text:span></text:p>
        <text:p text:style-name="P26"><text:span text:style-name="T19">Art. 3º</text:span><text:span text:style-name="T20"><text:s/>Revogam-se as disposições em contrário.</text:span></text:p>
        <text:p text:style-name="P29"><text:span text:style-name="T21">Sala das Sessões, "Dr.Octávio Viscardi", aos 22 de junho de 1992.</text:span></text:p>
        <text:p text:style-name="P31"><text:span text:style-name="T22">ARNALDO JOSÉ SANTA FÉ TRINDADE</text:span></text:p>
        <text:p text:style-name="P33"><text:span text:style-name="T23">Presidente</text:span></text:p>
        <text:p text:style-name="P35"><text:span text:style-name="T24">VANDERLEY MARTINS FERNANDES</text:span></text:p>
        <text:p text:style-name="P37"><text:span text:style-name="T25">1º Secretário</text:span></text:p>
        <text:p text:style-name="P39"><text:span text:style-name="T26">Publicado e registrado na Secretaria Administrativa da Câmara Municipal de Votuporanga, aos 22 de junho de 1992.</text:span></text:p>
        <text:p text:style-name="P41"><text:span text:style-name="T27">WALDENIR APARECIDO CUIN</text:span></text:p>
        <text:p text:style-name="P43"><text:span text:style-name="T28">Diretor da Secretaria</text:span></text:p>
        <text:p text:style-name="Standard"/>
        <table:table table:name="64d132" table:style-name="64d132">
          <table:table-column table:style-name="64d132.0"/>
          <table:table-column table:style-name="64d132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77</text:span></text:p>
            </table:table-cell>
            <table:table-cell office:value-type="string">
              <text:p><text:span>Gerado em 25/08/2026 19:4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0c77c4" style:family="table">
      <style:table-properties style:rel-width="100" table:align="center"/>
    </style:style>
    <style:style style:name="0c77c4.0" style:family="table-column">
      <style:table-column-properties style:column-width="9.70cm"/>
    </style:style>
    <style:style style:name="0c77c4.1" style:family="table-column">
      <style:table-column-properties style:column-width="7.94cm"/>
    </style:style>
    <style:style style:name="068dde" style:family="table">
      <style:table-properties style:rel-width="100" table:align="center"/>
    </style:style>
    <style:style style:name="068dde.0" style:family="table-column">
      <style:table-column-properties style:column-width="17.64cm"/>
    </style:style>
    <style:style style:name="64d132" style:family="table">
      <style:table-properties style:rel-width="100" table:align="center"/>
    </style:style>
    <style:style style:name="64d132.0" style:family="table-column">
      <style:table-column-properties style:column-width="11.47cm"/>
    </style:style>
    <style:style style:name="64d132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5T22:44:37.000</dc:date>
    <meta:generator>PHPWord</meta:generator>
    <meta:initial-creator/>
    <meta:creation-date>2026-08-25T22:44:37.000</meta:creation-date>
    <meta:keyword/>
    <meta:user-defined meta:name="Category"/>
    <meta:user-defined meta:name="Company"/>
    <meta:user-defined meta:name="Manager"/>
  </office:meta>
</office:document-meta>
</file>