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9b814" style:family="table">
      <style:table-properties style:rel-width="100" table:align="center"/>
    </style:style>
    <style:style style:name="09b814.0" style:family="table-column">
      <style:table-column-properties style:column-width="9.70cm"/>
    </style:style>
    <style:style style:name="09b814.1" style:family="table-column">
      <style:table-column-properties style:column-width="7.94cm"/>
    </style:style>
    <style:style style:name="08ce97" style:family="table">
      <style:table-properties style:rel-width="100" table:align="center"/>
    </style:style>
    <style:style style:name="08ce97.0" style:family="table-column">
      <style:table-column-properties style:column-width="17.64cm"/>
    </style:style>
    <style:style style:name="2efca5" style:family="table">
      <style:table-properties style:rel-width="100" table:align="center"/>
    </style:style>
    <style:style style:name="2efca5.0" style:family="table-column">
      <style:table-column-properties style:column-width="11.47cm"/>
    </style:style>
    <style:style style:name="2efca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9b814" table:style-name="09b814">
          <table:table-column table:style-name="09b814.0"/>
          <table:table-column table:style-name="09b814.1"/>
          <table:table-row>
            <table:table-cell office:value-type="string">
              <text:p text:style-name="IM1"><draw:frame draw:style-name="fr1" draw:name="41f60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8ce97" table:style-name="08ce97">
          <table:table-column table:style-name="08ce9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91</text:span></text:p>
        <text:p text:style-name="P3_InstBodyJustified"><text:span text:style-name="T3">Ano 1991 · Data 05/08/1991 · Status EM VIGOR</text:span></text:p>
        <text:p text:style-name="P4_InstBodyJustified"><text:span text:style-name="T4">Ementa: DISPÕE SOBRE ACRÉSCIMO DE §§ NO ARTIGO 1º DO DECRETO LEGISLATIVO Nº 05/91.</text:span></text:p>
        <text:p text:style-name="P5_InstBodyJustified"><text:span text:style-name="T5">DECRETO LEGISLATIVO Nº 7, DE 5 DE AGOSTO DE 1991</text:span></text:p>
        <text:p text:style-name="P6_InstBodyJustified"><text:span text:style-name="T6">(DISPÕE SOBRE ACRÉSCIMO DE §§ NO ARTIGO 1º DO DECRETO LEGISLATIVO Nº 05/91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91, que se refere ao processo nº 081, de 1º de agosto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text:s/></text:span><text:span text:style-name="T13">Acrescenta-se ao Artigo 1º do<text:s/></text:span><text:a xlink:type="simple" xlink:href="https://pesquisadeleis.com.br/sp/votuporanga/legislacao/114222/decreto-legislativo-05-decreto-legislativo">Decreto Legislativo 05/91</text:a><text:span text:style-name="T14">, os seguintes parágrafos:</text:span></text:p>
        <text:p text:style-name="P20"><text:span text:style-name="T15">"Art. 1º<text:s text:c="2"/></text:span><text:span text:style-name="T16">…..</text:span></text:p>
        <text:p text:style-name="P23"><text:span text:style-name="T17">§ 1º</text:span><text:span text:style-name="T18"><text:s/>Poderão ser também homenageadas pessoas que de forma relevante tenham contribuído para o desenvolvimento do esporte.</text:span></text:p>
        <text:p text:style-name="P26"><text:span text:style-name="T19">§ 2º</text:span><text:span text:style-name="T20"><text:s/>Este Decreto Legislativo entrará em vigor na data de sua publicação, revogadas as disposições em contrário.</text:span><text:span text:style-name="T21">"</text:span></text:p>
        <text:p text:style-name="P30"><text:span text:style-name="T22">Art. 2°</text:span><text:span text:style-name="T23"><text:s/>Este Decreto Legislativo entrará em vigor na data de sua publicação.</text:span></text:p>
        <text:p text:style-name="P33"><text:span text:style-name="T24">Sala das Sessões, "Dr. Octávio Viscardi", 05 de agosto de 1991.</text:span></text:p>
        <text:p text:style-name="P35"><text:span text:style-name="T25">DR. JORGE AUGUSTO SEBA</text:span></text:p>
        <text:p text:style-name="P37"><text:span text:style-name="T26">Presidente</text:span></text:p>
        <text:p text:style-name="P39"><text:span text:style-name="T27">Publicado e registrado na Secretaria Administrativa da Câmara Municipal de Votuporanga, aos 05 de agosto de 1991.</text:span></text:p>
        <text:p text:style-name="P41"><text:span text:style-name="T28">WALDENIR APARECIDO CUIN</text:span></text:p>
        <text:p text:style-name="P43"><text:span text:style-name="T29">Diretor da Secretaria</text:span></text:p>
        <text:p text:style-name="Standard"/>
        <table:table table:name="2efca5" table:style-name="2efca5">
          <table:table-column table:style-name="2efca5.0"/>
          <table:table-column table:style-name="2efca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0</text:span></text:p>
            </table:table-cell>
            <table:table-cell office:value-type="string">
              <text:p><text:span>Gerado em 19/08/2026 1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9b814" style:family="table">
      <style:table-properties style:rel-width="100" table:align="center"/>
    </style:style>
    <style:style style:name="09b814.0" style:family="table-column">
      <style:table-column-properties style:column-width="9.70cm"/>
    </style:style>
    <style:style style:name="09b814.1" style:family="table-column">
      <style:table-column-properties style:column-width="7.94cm"/>
    </style:style>
    <style:style style:name="08ce97" style:family="table">
      <style:table-properties style:rel-width="100" table:align="center"/>
    </style:style>
    <style:style style:name="08ce97.0" style:family="table-column">
      <style:table-column-properties style:column-width="17.64cm"/>
    </style:style>
    <style:style style:name="2efca5" style:family="table">
      <style:table-properties style:rel-width="100" table:align="center"/>
    </style:style>
    <style:style style:name="2efca5.0" style:family="table-column">
      <style:table-column-properties style:column-width="11.47cm"/>
    </style:style>
    <style:style style:name="2efca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6:48:57.000</dc:date>
    <meta:generator>PHPWord</meta:generator>
    <meta:initial-creator/>
    <meta:creation-date>2026-08-19T16:48:57.000</meta:creation-date>
    <meta:keyword/>
    <meta:user-defined meta:name="Category"/>
    <meta:user-defined meta:name="Company"/>
    <meta:user-defined meta:name="Manager"/>
  </office:meta>
</office:document-meta>
</file>