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05e67" style:family="table">
      <style:table-properties style:rel-width="100" table:align="center"/>
    </style:style>
    <style:style style:name="205e67.0" style:family="table-column">
      <style:table-column-properties style:column-width="9.70cm"/>
    </style:style>
    <style:style style:name="205e67.1" style:family="table-column">
      <style:table-column-properties style:column-width="7.94cm"/>
    </style:style>
    <style:style style:name="6b3f32" style:family="table">
      <style:table-properties style:rel-width="100" table:align="center"/>
    </style:style>
    <style:style style:name="6b3f32.0" style:family="table-column">
      <style:table-column-properties style:column-width="17.64cm"/>
    </style:style>
    <style:style style:name="54e335" style:family="table">
      <style:table-properties style:rel-width="100" table:align="center"/>
    </style:style>
    <style:style style:name="54e335.0" style:family="table-column">
      <style:table-column-properties style:column-width="11.47cm"/>
    </style:style>
    <style:style style:name="54e33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05e67" table:style-name="205e67">
          <table:table-column table:style-name="205e67.0"/>
          <table:table-column table:style-name="205e67.1"/>
          <table:table-row>
            <table:table-cell office:value-type="string">
              <text:p text:style-name="IM1"><draw:frame draw:style-name="fr1" draw:name="b711a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b3f32" table:style-name="6b3f32">
          <table:table-column table:style-name="6b3f3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1991</text:span></text:p>
        <text:p text:style-name="P3_InstBodyJustified"><text:span text:style-name="T3">Ano 1991 · Data 28/06/1991 · Status EM VIGOR</text:span></text:p>
        <text:p text:style-name="P4_InstBodyJustified"><text:span text:style-name="T4">Ementa: DISPÕE SOBRE HOMENAGEM A ESPORTISTAS.</text:span></text:p>
        <text:p text:style-name="P5_InstBodyJustified"><text:span text:style-name="T5">DECRETO LEGISLATIVO Nº 5, DE 28 DE JUNHO DE 1991</text:span></text:p>
        <text:p text:style-name="P6_InstBodyJustified"><text:span text:style-name="T6">(DISPÕE SOBRE HOMENAGEM A ESPORTISTAS.)</text:span></text:p>
        <text:p text:style-name="P7"><text:span text:style-name="T7">A Mesa da Câmara Municipal<text:s/></text:span><text:span text:style-name="T8"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91, que se refere ao processo nº 070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/text:span><text:span text:style-name="T13"><text:s/>Fica instituído no âmbito do Poder Legislativo, uma homenagem a ser prestada à esportistas que se destacaram de forma relevante nas diversas modalidades esportivas, em competições municipais, estaduais, nacionais e internacionais.</text:span></text:p>
        <text:p text:style-name="P19"><text:span text:style-name="T14">§ 1º</text:span><text:span text:style-name="T15"><text:s/>Poderão ser também homenageadas pessoas que de forma relevante tenham contribuído para o desenvolvimento do esporte.</text:span><text:a xlink:type="simple" xlink:href="https://pesquisadeleis.com.br/sp/votuporanga/legislacao/114342/decreto-legislativo-07-decreto-legislativo">(Inserido pelo Decreto Legislativo nº 07, de 05.08.1991)</text:a></text:p>
        <text:p text:style-name="P22"><text:span text:style-name="T16">§ 2º</text:span><text:span text:style-name="T17"><text:s/>Este Decreto Legislativo entrará em vigor na data de sua publicação, revogadas as disposições em contrário.</text:span><text:a xlink:type="simple" xlink:href="https://pesquisadeleis.com.br/sp/votuporanga/legislacao/114342/decreto-legislativo-07-decreto-legislativo">(Inserido pelo Decreto Legislativo nº 07, de 05.08.1991)</text:a></text:p>
        <text:p text:style-name="P25"><text:span text:style-name="T18">Art. 2º</text:span><text:span text:style-name="T19"><text:s/>Para escolha dos homenageados, deverão ser ouvidas as entidades esportivas representativas da cidade.</text:span></text:p>
        <text:p text:style-name="P28"><text:span text:style-name="T20">Art. 3º</text:span><text:span text:style-name="T21"><text:s/>As homenagens serão prestadas por ocasião da realização da sessão solene comemorativa ao aniversário do Município.</text:span></text:p>
        <text:p text:style-name="P31"><text:span text:style-name="T22">Art. 4º</text:span><text:span text:style-name="T23"><text:s/>Ato da Mesa regulamentará o presente Decreto Legislativo.</text:span></text:p>
        <text:p text:style-name="P34"><text:span text:style-name="T24">Art. 5º</text:span><text:span text:style-name="T25"><text:s/>Este Decreto Legislativo entrará em vigor na data da sua publicação.</text:span></text:p>
        <text:p text:style-name="P37"><text:span text:style-name="T26">Sala das Sessões, "Dr.Octávio Viscardi", aos 28 de junho de 1991.</text:span></text:p>
        <text:p text:style-name="P39"><text:span text:style-name="T27">DR. JORGE AUGUSTO SEBA</text:span></text:p>
        <text:p text:style-name="P41"><text:span text:style-name="T28">Presidente</text:span></text:p>
        <text:p text:style-name="P43"><text:span text:style-name="T29">Publicado e registrado na Secretaria Administrativa da Câmara Municipal de Votuporanga, aos 28 de junho de 1991.</text:span></text:p>
        <text:p text:style-name="P45"><text:span text:style-name="T30">WALDENIR APARECIDO CUIN</text:span></text:p>
        <text:p text:style-name="P47"><text:span text:style-name="T31">Diretor da Secretaria</text:span></text:p>
        <text:p text:style-name="Standard"/>
        <table:table table:name="54e335" table:style-name="54e335">
          <table:table-column table:style-name="54e335.0"/>
          <table:table-column table:style-name="54e33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68</text:span></text:p>
            </table:table-cell>
            <table:table-cell office:value-type="string">
              <text:p><text:span>Gerado em 19/08/2026 13:4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05e67" style:family="table">
      <style:table-properties style:rel-width="100" table:align="center"/>
    </style:style>
    <style:style style:name="205e67.0" style:family="table-column">
      <style:table-column-properties style:column-width="9.70cm"/>
    </style:style>
    <style:style style:name="205e67.1" style:family="table-column">
      <style:table-column-properties style:column-width="7.94cm"/>
    </style:style>
    <style:style style:name="6b3f32" style:family="table">
      <style:table-properties style:rel-width="100" table:align="center"/>
    </style:style>
    <style:style style:name="6b3f32.0" style:family="table-column">
      <style:table-column-properties style:column-width="17.64cm"/>
    </style:style>
    <style:style style:name="54e335" style:family="table">
      <style:table-properties style:rel-width="100" table:align="center"/>
    </style:style>
    <style:style style:name="54e335.0" style:family="table-column">
      <style:table-column-properties style:column-width="11.47cm"/>
    </style:style>
    <style:style style:name="54e33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6:48:52.000</dc:date>
    <meta:generator>PHPWord</meta:generator>
    <meta:initial-creator/>
    <meta:creation-date>2026-08-19T16:48:52.000</meta:creation-date>
    <meta:keyword/>
    <meta:user-defined meta:name="Category"/>
    <meta:user-defined meta:name="Company"/>
    <meta:user-defined meta:name="Manager"/>
  </office:meta>
</office:document-meta>
</file>