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0da85" style:family="table">
      <style:table-properties style:rel-width="100" table:align="center"/>
    </style:style>
    <style:style style:name="c0da85.0" style:family="table-column">
      <style:table-column-properties style:column-width="9.70cm"/>
    </style:style>
    <style:style style:name="c0da85.1" style:family="table-column">
      <style:table-column-properties style:column-width="7.94cm"/>
    </style:style>
    <style:style style:name="96b508" style:family="table">
      <style:table-properties style:rel-width="100" table:align="center"/>
    </style:style>
    <style:style style:name="96b508.0" style:family="table-column">
      <style:table-column-properties style:column-width="17.64cm"/>
    </style:style>
    <style:style style:name="73e263" style:family="table">
      <style:table-properties style:rel-width="100" table:align="center"/>
    </style:style>
    <style:style style:name="73e263.0" style:family="table-column">
      <style:table-column-properties style:column-width="11.47cm"/>
    </style:style>
    <style:style style:name="73e26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0da85" table:style-name="c0da85">
          <table:table-column table:style-name="c0da85.0"/>
          <table:table-column table:style-name="c0da85.1"/>
          <table:table-row>
            <table:table-cell office:value-type="string">
              <text:p text:style-name="IM1"><draw:frame draw:style-name="fr1" draw:name="10bf0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6b508" table:style-name="96b508">
          <table:table-column table:style-name="96b50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4/1991</text:span></text:p>
        <text:p text:style-name="P3_InstBodyJustified"><text:span text:style-name="T3">Ano 1991 · Data 28/06/1991 · Status EM VIGOR</text:span></text:p>
        <text:p text:style-name="P4_InstBodyJustified"><text:span text:style-name="T4">Ementa: DISPÕE SOBRE CONCESSÃO DE INSÍGNIA DE HONRA AO MÉRITO AO ATLETA ADALBERTO BATISTA GARCIA.</text:span></text:p>
        <text:p text:style-name="P5_InstBodyJustified"><text:span text:style-name="T5">DECRETO LEGISLATIVO Nº 4, DE 28 DE JUNHO DE 1991</text:span></text:p>
        <text:p text:style-name="P6_InstBodyJustified"><text:span text:style-name="T6">(DISPÕE SOBRE CONCESSÃO DE INSÍGNIA DE HONRA AO MÉRITO AO ATLETA ADALBERTO BATISTA GARCIA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3/91, que se refere ao processo nº 069 de 1991, a saber:</text:span></text:p>
        <text:p text:style-name="P14"><text:span text:style-name="T11">FAÇO SABER QUE A CÂMARA MUNICIPAL DE VOTUPORANGA APROVOU E EU, NOS TERMOS DO ARTIGO 18, IV, DA LEI ORGÂNICA DO MUNICÍPIO, PROMULGO O SEGUINTE DECRETO LEGISLATIVO:</text:span></text:p>
        <text:p text:style-name="P16"><text:span text:style-name="T12">Art. 1º</text:span><text:span text:style-name="T13"><text:s/>Fica concedida ao Atleta ADALBERTO BATISTA GARCIA, uma insígnia de Honra ao Mérito, pelos relevantes serviços prestados ao Município, pela constante divulgação de seu nome nos diversos rincões do País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/91, de 01 de abril de 1991.</text:span></text:p>
        <text:p text:style-name="P22"><text:span text:style-name="T16">Art. 2º</text:span><text:span text:style-name="T17"><text:s/>Este Decreto Legislativo entrará em vigor na data de sua publicação, revogadas as disposições em contrário.</text:span></text:p>
        <text:p text:style-name="P25"><text:span text:style-name="T18">Sala das Sessões, "Dr.Octávio Viscardi", aos 28 de junho de 1991.</text:span></text:p>
        <text:p text:style-name="P27"><text:span text:style-name="T19">DR. JORGE AUGUSTO SEBA</text:span></text:p>
        <text:p text:style-name="P29"><text:span text:style-name="T20">Presidente</text:span></text:p>
        <text:p text:style-name="P31"><text:span text:style-name="T21">Publicado e registrado na Secretaria Administrativa da Câmara Municipal de Votuporanga, aos 28 de junho de 1991.</text:span></text:p>
        <text:p text:style-name="P33"><text:span text:style-name="T22">WALDENIR APARECIDO CUIN</text:span></text:p>
        <text:p text:style-name="P35"><text:span text:style-name="T23">Diretor da Secretaria</text:span></text:p>
        <text:p text:style-name="Standard"/>
        <table:table table:name="73e263" table:style-name="73e263">
          <table:table-column table:style-name="73e263.0"/>
          <table:table-column table:style-name="73e26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67</text:span></text:p>
            </table:table-cell>
            <table:table-cell office:value-type="string">
              <text:p><text:span>Gerado em 25/08/2026 19:0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0da85" style:family="table">
      <style:table-properties style:rel-width="100" table:align="center"/>
    </style:style>
    <style:style style:name="c0da85.0" style:family="table-column">
      <style:table-column-properties style:column-width="9.70cm"/>
    </style:style>
    <style:style style:name="c0da85.1" style:family="table-column">
      <style:table-column-properties style:column-width="7.94cm"/>
    </style:style>
    <style:style style:name="96b508" style:family="table">
      <style:table-properties style:rel-width="100" table:align="center"/>
    </style:style>
    <style:style style:name="96b508.0" style:family="table-column">
      <style:table-column-properties style:column-width="17.64cm"/>
    </style:style>
    <style:style style:name="73e263" style:family="table">
      <style:table-properties style:rel-width="100" table:align="center"/>
    </style:style>
    <style:style style:name="73e263.0" style:family="table-column">
      <style:table-column-properties style:column-width="11.47cm"/>
    </style:style>
    <style:style style:name="73e26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22:05:59.000</dc:date>
    <meta:generator>PHPWord</meta:generator>
    <meta:initial-creator/>
    <meta:creation-date>2026-08-25T22:05:59.000</meta:creation-date>
    <meta:keyword/>
    <meta:user-defined meta:name="Category"/>
    <meta:user-defined meta:name="Company"/>
    <meta:user-defined meta:name="Manager"/>
  </office:meta>
</office:document-meta>
</file>