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fdbf2" style:family="table">
      <style:table-properties style:rel-width="100" table:align="center"/>
    </style:style>
    <style:style style:name="8fdbf2.0" style:family="table-column">
      <style:table-column-properties style:column-width="9.70cm"/>
    </style:style>
    <style:style style:name="8fdbf2.1" style:family="table-column">
      <style:table-column-properties style:column-width="7.94cm"/>
    </style:style>
    <style:style style:name="a1e845" style:family="table">
      <style:table-properties style:rel-width="100" table:align="center"/>
    </style:style>
    <style:style style:name="a1e845.0" style:family="table-column">
      <style:table-column-properties style:column-width="17.64cm"/>
    </style:style>
    <style:style style:name="2b280f" style:family="table">
      <style:table-properties style:rel-width="100" table:align="center"/>
    </style:style>
    <style:style style:name="2b280f.0" style:family="table-column">
      <style:table-column-properties style:column-width="11.47cm"/>
    </style:style>
    <style:style style:name="2b280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fdbf2" table:style-name="8fdbf2">
          <table:table-column table:style-name="8fdbf2.0"/>
          <table:table-column table:style-name="8fdbf2.1"/>
          <table:table-row>
            <table:table-cell office:value-type="string">
              <text:p text:style-name="IM1"><draw:frame draw:style-name="fr1" draw:name="33e87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1e845" table:style-name="a1e845">
          <table:table-column table:style-name="a1e84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88</text:span></text:p>
        <text:p text:style-name="P3_InstBodyJustified"><text:span text:style-name="T3">Ano 1988 · Data 30/05/1988 · Status EM VIGOR</text:span></text:p>
        <text:p text:style-name="P4_InstBodyJustified"><text:span text:style-name="T4">Ementa: DISPÕE SOBRE CONCESSÃO DE INSÍGNIA DE HONRA AO MÉRITO AO DR. ELCIO SANCHES ESTEVEZ.</text:span></text:p>
        <text:p text:style-name="P5_InstBodyJustified"><text:span text:style-name="T5">DECRETO LEGISLATIVO Nº 7, DE 30 DE MAIO DE 1988</text:span></text:p>
        <text:p text:style-name="P6_InstBodyJustified"><text:span text:style-name="T6">(DISPÕE SOBRE CONCESSÃO DE INSÍGNIA DE HONRA AO MÉRITO AO DR. ELCIO SANCHES ESTEVEZ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/legislativo nº 06/88, que se refere ao processo nº 360 de 1988, a saber:</text:span></text:p>
        <text:p text:style-name="P14"><text:span text:style-name="T11">FAÇO SABER QUE A CÂMARA MUNICIPAL DE VOTUPORANGA APROVOU E EU, PROMULGO A SEGUINTE DECRETO / LEGISLATIVO:</text:span></text:p>
        <text:p text:style-name="P16"><text:span text:style-name="T12">Art. 1º<text:s/></text:span><text:span text:style-name="T13">Fica concedido ao Dr. Elcio Sanchez Estevez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30 de maio de 1988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30 de maio de 1988.</text:span></text:p>
        <text:p text:style-name="P34"><text:span text:style-name="T23">Waldenir Aparecido Guin</text:span></text:p>
        <text:p text:style-name="P36"><text:span text:style-name="T24">Diretor da Secretaria</text:span></text:p>
        <text:p text:style-name="Standard"/>
        <table:table table:name="2b280f" table:style-name="2b280f">
          <table:table-column table:style-name="2b280f.0"/>
          <table:table-column table:style-name="2b280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42</text:span></text:p>
            </table:table-cell>
            <table:table-cell office:value-type="string">
              <text:p><text:span>Gerado em 18/08/2026 06:3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fdbf2" style:family="table">
      <style:table-properties style:rel-width="100" table:align="center"/>
    </style:style>
    <style:style style:name="8fdbf2.0" style:family="table-column">
      <style:table-column-properties style:column-width="9.70cm"/>
    </style:style>
    <style:style style:name="8fdbf2.1" style:family="table-column">
      <style:table-column-properties style:column-width="7.94cm"/>
    </style:style>
    <style:style style:name="a1e845" style:family="table">
      <style:table-properties style:rel-width="100" table:align="center"/>
    </style:style>
    <style:style style:name="a1e845.0" style:family="table-column">
      <style:table-column-properties style:column-width="17.64cm"/>
    </style:style>
    <style:style style:name="2b280f" style:family="table">
      <style:table-properties style:rel-width="100" table:align="center"/>
    </style:style>
    <style:style style:name="2b280f.0" style:family="table-column">
      <style:table-column-properties style:column-width="11.47cm"/>
    </style:style>
    <style:style style:name="2b280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35:05.000</dc:date>
    <meta:generator>PHPWord</meta:generator>
    <meta:initial-creator/>
    <meta:creation-date>2026-08-18T09:35:05.000</meta:creation-date>
    <meta:keyword/>
    <meta:user-defined meta:name="Category"/>
    <meta:user-defined meta:name="Company"/>
    <meta:user-defined meta:name="Manager"/>
  </office:meta>
</office:document-meta>
</file>