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798c5" style:family="table">
      <style:table-properties style:rel-width="100" table:align="center"/>
    </style:style>
    <style:style style:name="a798c5.0" style:family="table-column">
      <style:table-column-properties style:column-width="9.70cm"/>
    </style:style>
    <style:style style:name="a798c5.1" style:family="table-column">
      <style:table-column-properties style:column-width="7.94cm"/>
    </style:style>
    <style:style style:name="7c001d" style:family="table">
      <style:table-properties style:rel-width="100" table:align="center"/>
    </style:style>
    <style:style style:name="7c001d.0" style:family="table-column">
      <style:table-column-properties style:column-width="17.64cm"/>
    </style:style>
    <style:style style:name="2c88c4" style:family="table">
      <style:table-properties style:rel-width="100" table:align="center"/>
    </style:style>
    <style:style style:name="2c88c4.0" style:family="table-column">
      <style:table-column-properties style:column-width="11.47cm"/>
    </style:style>
    <style:style style:name="2c88c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798c5" table:style-name="a798c5">
          <table:table-column table:style-name="a798c5.0"/>
          <table:table-column table:style-name="a798c5.1"/>
          <table:table-row>
            <table:table-cell office:value-type="string">
              <text:p text:style-name="IM1"><draw:frame draw:style-name="fr1" draw:name="27a1b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c001d" table:style-name="7c001d">
          <table:table-column table:style-name="7c001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1988</text:span></text:p>
        <text:p text:style-name="P3_InstBodyJustified"><text:span text:style-name="T3">Ano 1988 · Data 04/04/1988 · Status EM VIGOR</text:span></text:p>
        <text:p text:style-name="P4_InstBodyJustified"><text:span text:style-name="T4">Ementa: DISPÕE SOBRE CONCESSÃO DE INSÍGNIA DE HONRA AO MÉRITO AO SR. IDEVAL GERALDO FREITAS.</text:span></text:p>
        <text:p text:style-name="P5_InstBodyJustified"><text:span text:style-name="T5">DECRETO LEGISLATIVO Nº 6, DE 4 DE ABRIL DE 1988</text:span></text:p>
        <text:p text:style-name="P6_InstBodyJustified"><text:span text:style-name="T6">(DISPÕE SOBRE CONCESSÃO DE INSÍGNIA DE HONRA AO MÉRITO AO SR. IDEVAL GERALDO FREITA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5/88, que se refere ao processo nº 247 de 1988, a saber:</text:span></text:p>
        <text:p text:style-name="P14"><text:span text:style-name="T11">FAÇO SABER QUE A CÂMARA MUNICIPAL DE VOTUPORANGA APROVOU E EU, PROMULGO A SEGUINTE DECRETO LEGISLATIVO:</text:span></text:p>
        <text:p text:style-name="P16"><text:span text:style-name="T12">Art. 1°</text:span><text:span text:style-name="T13"><text:s/>Fica concedido ao Sr. Ideval Geraldo Freitas, uma insígnia de Honra ao Mérito, pelos relevantes serviços prestados à comunidade votuporanguense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6">.</text:span></text:p>
        <text:p text:style-name="P23"><text:span text:style-name="T17">Art. 2°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04 de abril de 1988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04 de abril de 1988.</text:span></text:p>
        <text:p text:style-name="P34"><text:span text:style-name="T23">Waldenir Aparecido Guin</text:span></text:p>
        <text:p text:style-name="P36"><text:span text:style-name="T24">Diretor da Secretaria</text:span></text:p>
        <text:p text:style-name="Standard"/>
        <table:table table:name="2c88c4" table:style-name="2c88c4">
          <table:table-column table:style-name="2c88c4.0"/>
          <table:table-column table:style-name="2c88c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41</text:span></text:p>
            </table:table-cell>
            <table:table-cell office:value-type="string">
              <text:p><text:span>Gerado em 24/08/2026 09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798c5" style:family="table">
      <style:table-properties style:rel-width="100" table:align="center"/>
    </style:style>
    <style:style style:name="a798c5.0" style:family="table-column">
      <style:table-column-properties style:column-width="9.70cm"/>
    </style:style>
    <style:style style:name="a798c5.1" style:family="table-column">
      <style:table-column-properties style:column-width="7.94cm"/>
    </style:style>
    <style:style style:name="7c001d" style:family="table">
      <style:table-properties style:rel-width="100" table:align="center"/>
    </style:style>
    <style:style style:name="7c001d.0" style:family="table-column">
      <style:table-column-properties style:column-width="17.64cm"/>
    </style:style>
    <style:style style:name="2c88c4" style:family="table">
      <style:table-properties style:rel-width="100" table:align="center"/>
    </style:style>
    <style:style style:name="2c88c4.0" style:family="table-column">
      <style:table-column-properties style:column-width="11.47cm"/>
    </style:style>
    <style:style style:name="2c88c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2:43:00.000</dc:date>
    <meta:generator>PHPWord</meta:generator>
    <meta:initial-creator/>
    <meta:creation-date>2026-08-24T12:43:00.000</meta:creation-date>
    <meta:keyword/>
    <meta:user-defined meta:name="Category"/>
    <meta:user-defined meta:name="Company"/>
    <meta:user-defined meta:name="Manager"/>
  </office:meta>
</office:document-meta>
</file>