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70e6" style:family="table">
      <style:table-properties style:rel-width="100" table:align="center"/>
    </style:style>
    <style:style style:name="8670e6.0" style:family="table-column">
      <style:table-column-properties style:column-width="9.70cm"/>
    </style:style>
    <style:style style:name="8670e6.1" style:family="table-column">
      <style:table-column-properties style:column-width="7.94cm"/>
    </style:style>
    <style:style style:name="8b067b" style:family="table">
      <style:table-properties style:rel-width="100" table:align="center"/>
    </style:style>
    <style:style style:name="8b067b.0" style:family="table-column">
      <style:table-column-properties style:column-width="17.64cm"/>
    </style:style>
    <style:style style:name="c1347e" style:family="table">
      <style:table-properties style:rel-width="100" table:align="center"/>
    </style:style>
    <style:style style:name="c1347e.0" style:family="table-column">
      <style:table-column-properties style:column-width="11.47cm"/>
    </style:style>
    <style:style style:name="c1347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70e6" table:style-name="8670e6">
          <table:table-column table:style-name="8670e6.0"/>
          <table:table-column table:style-name="8670e6.1"/>
          <table:table-row>
            <table:table-cell office:value-type="string">
              <text:p text:style-name="IM1"><draw:frame draw:style-name="fr1" draw:name="3535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b067b" table:style-name="8b067b">
          <table:table-column table:style-name="8b067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8</text:span></text:p>
        <text:p text:style-name="P3_InstBodyJustified"><text:span text:style-name="T3">Ano 1988 · Data 22/02/1988 · Status EM VIGOR</text:span></text:p>
        <text:p text:style-name="P4_InstBodyJustified"><text:span text:style-name="T4">Ementa: DISPÕE SOBRE FIXAÇÃO DA VERBA DE REPRESENTAÇÃO DO SR. PREFEITO MUNICIPAL, PARA O ANO DE 1988.</text:span></text:p>
        <text:p text:style-name="P5_InstBodyJustified"><text:span text:style-name="T5">DECRETO LEGISLATIVO Nº 3, DE 22 DE FEVEREIRO DE 1988</text:span></text:p>
        <text:p text:style-name="P6_InstBodyJustified"><text:span text:style-name="T6">(DISPÕE SOBRE FIXAÇÃO DA VERBA DE REPRESENTAÇÃO DO SR. PREFEITO MUNICIPAL, PARA O ANO DE 1988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° 02/88, que se refere ao processo n° 83 de 1988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°</text:span><text:span text:style-name="T13"><text:s/>A verba de representação do Sr. Prefeito Municipal, fica fixada em 30 (trinta) salários mínimos de referência, para o exercício de 1988.</text:span></text:p>
        <text:p text:style-name="P19"><text:span text:style-name="T14">Parágrafo único.</text:span><text:span text:style-name="T15"><text:s/>A verba de representação do Vice-Prefeito Municipal, é fixada em metade da representação do Prefeito.</text:span></text:p>
        <text:p text:style-name="P22"><text:span text:style-name="T16">Art. 2°</text:span><text:span text:style-name="T17"><text:s/>Este Decreto Legislativo entrará em vigor na data de sua publicação, retroagindo-se seus efeitos a 1º de janeiro de 1988.</text:span></text:p>
        <text:p text:style-name="P25"><text:span text:style-name="T18">Art. 3°</text:span><text:span text:style-name="T19"><text:s/>Revogam-se as disposições em contrário.</text:span></text:p>
        <text:p text:style-name="P28"><text:span text:style-name="T20">Sala das Sessões, "Dr. Octávio Viscardi", aos 22 de fevereiro de 1988.</text:span></text:p>
        <text:p text:style-name="P30"><text:span text:style-name="T21">Milton José Lisboa</text:span></text:p>
        <text:p text:style-name="P32"><text:span text:style-name="T22">Presidente</text:span></text:p>
        <text:p text:style-name="P34"><text:span text:style-name="T23">Publicado e registrado na Secretaria Administrativa da Câmara Municipal de Votuporanga, aos 22 de fevereiro de 1988.</text:span></text:p>
        <text:p text:style-name="P36"><text:span text:style-name="T24">Waldenir Aparecido Guin</text:span></text:p>
        <text:p text:style-name="P38"><text:span text:style-name="T25">Diretor da Secretaria</text:span></text:p>
        <text:p text:style-name="Standard"/>
        <table:table table:name="c1347e" table:style-name="c1347e">
          <table:table-column table:style-name="c1347e.0"/>
          <table:table-column table:style-name="c1347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8</text:span></text:p>
            </table:table-cell>
            <table:table-cell office:value-type="string">
              <text:p><text:span>Gerado em 24/08/2026 09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70e6" style:family="table">
      <style:table-properties style:rel-width="100" table:align="center"/>
    </style:style>
    <style:style style:name="8670e6.0" style:family="table-column">
      <style:table-column-properties style:column-width="9.70cm"/>
    </style:style>
    <style:style style:name="8670e6.1" style:family="table-column">
      <style:table-column-properties style:column-width="7.94cm"/>
    </style:style>
    <style:style style:name="8b067b" style:family="table">
      <style:table-properties style:rel-width="100" table:align="center"/>
    </style:style>
    <style:style style:name="8b067b.0" style:family="table-column">
      <style:table-column-properties style:column-width="17.64cm"/>
    </style:style>
    <style:style style:name="c1347e" style:family="table">
      <style:table-properties style:rel-width="100" table:align="center"/>
    </style:style>
    <style:style style:name="c1347e.0" style:family="table-column">
      <style:table-column-properties style:column-width="11.47cm"/>
    </style:style>
    <style:style style:name="c1347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2:49:41.000</dc:date>
    <meta:generator>PHPWord</meta:generator>
    <meta:initial-creator/>
    <meta:creation-date>2026-08-24T12:49:41.000</meta:creation-date>
    <meta:keyword/>
    <meta:user-defined meta:name="Category"/>
    <meta:user-defined meta:name="Company"/>
    <meta:user-defined meta:name="Manager"/>
  </office:meta>
</office:document-meta>
</file>