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b6bfc" style:family="table">
      <style:table-properties style:rel-width="100" table:align="center"/>
    </style:style>
    <style:style style:name="7b6bfc.0" style:family="table-column">
      <style:table-column-properties style:column-width="9.70cm"/>
    </style:style>
    <style:style style:name="7b6bfc.1" style:family="table-column">
      <style:table-column-properties style:column-width="7.94cm"/>
    </style:style>
    <style:style style:name="7108f0" style:family="table">
      <style:table-properties style:rel-width="100" table:align="center"/>
    </style:style>
    <style:style style:name="7108f0.0" style:family="table-column">
      <style:table-column-properties style:column-width="17.64cm"/>
    </style:style>
    <style:style style:name="5adb74" style:family="table">
      <style:table-properties style:rel-width="100" table:align="center"/>
    </style:style>
    <style:style style:name="5adb74.0" style:family="table-column">
      <style:table-column-properties style:column-width="11.47cm"/>
    </style:style>
    <style:style style:name="5adb7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b6bfc" table:style-name="7b6bfc">
          <table:table-column table:style-name="7b6bfc.0"/>
          <table:table-column table:style-name="7b6bfc.1"/>
          <table:table-row>
            <table:table-cell office:value-type="string">
              <text:p text:style-name="IM1"><draw:frame draw:style-name="fr1" draw:name="0703f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108f0" table:style-name="7108f0">
          <table:table-column table:style-name="7108f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88</text:span></text:p>
        <text:p text:style-name="P3_InstBodyJustified"><text:span text:style-name="T3">Ano 1988 · Data 22/02/1988 · Status EM VIGOR</text:span></text:p>
        <text:p text:style-name="P4_InstBodyJustified"><text:span text:style-name="T4">Ementa: DISPÕE SOBRE CONCESSÃO DE INSÍGNIA DE HONRA AO MÉRITO À SENHORA BENEDICTA ALVES MARCELINO.</text:span></text:p>
        <text:p text:style-name="P5_InstBodyJustified"><text:span text:style-name="T5">DECRETO LEGISLATIVO Nº 2, DE 22 DE FEVEREIRO DE 1988</text:span></text:p>
        <text:p text:style-name="P6_InstBodyJustified"><text:span text:style-name="T6">(DISPÕE SOBRE CONCESSÃO DE INSÍGNIA DE HONRA AO MÉRITO À SENHORA BENEDICTA ALVES MARCELIN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1/88, que se refere ao processo nº 73 de 1988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°</text:span><text:span text:style-name="T14"><text:s/>Fica concedido à Sra. Benedicta Alves Marcelino, uma insígnia de Honra ao Mérito, pelos relevantes serviços prestados à comunidade votuporanguense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7">.</text:span></text:p>
        <text:p text:style-name="P24"><text:span text:style-name="T18">Art. 2°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ávio Viscardi", aos 22 de fevereiro de 1988.</text:span></text:p>
        <text:p text:style-name="P29"><text:span text:style-name="T21">Milton José Lisboa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22 de fevereiro de 1988.</text:span></text:p>
        <text:p text:style-name="P35"><text:span text:style-name="T24">Waldenir Aparecido Cuin</text:span></text:p>
        <text:p text:style-name="P37"><text:span text:style-name="T25">Diretor da Secretaria</text:span></text:p>
        <text:p text:style-name="Standard"/>
        <table:table table:name="5adb74" table:style-name="5adb74">
          <table:table-column table:style-name="5adb74.0"/>
          <table:table-column table:style-name="5adb7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37</text:span></text:p>
            </table:table-cell>
            <table:table-cell office:value-type="string">
              <text:p><text:span>Gerado em 24/08/2026 09:2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b6bfc" style:family="table">
      <style:table-properties style:rel-width="100" table:align="center"/>
    </style:style>
    <style:style style:name="7b6bfc.0" style:family="table-column">
      <style:table-column-properties style:column-width="9.70cm"/>
    </style:style>
    <style:style style:name="7b6bfc.1" style:family="table-column">
      <style:table-column-properties style:column-width="7.94cm"/>
    </style:style>
    <style:style style:name="7108f0" style:family="table">
      <style:table-properties style:rel-width="100" table:align="center"/>
    </style:style>
    <style:style style:name="7108f0.0" style:family="table-column">
      <style:table-column-properties style:column-width="17.64cm"/>
    </style:style>
    <style:style style:name="5adb74" style:family="table">
      <style:table-properties style:rel-width="100" table:align="center"/>
    </style:style>
    <style:style style:name="5adb74.0" style:family="table-column">
      <style:table-column-properties style:column-width="11.47cm"/>
    </style:style>
    <style:style style:name="5adb7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2:29:05.000</dc:date>
    <meta:generator>PHPWord</meta:generator>
    <meta:initial-creator/>
    <meta:creation-date>2026-08-24T12:29:05.000</meta:creation-date>
    <meta:keyword/>
    <meta:user-defined meta:name="Category"/>
    <meta:user-defined meta:name="Company"/>
    <meta:user-defined meta:name="Manager"/>
  </office:meta>
</office:document-meta>
</file>