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b0d2d" style:family="table">
      <style:table-properties style:rel-width="100" table:align="center"/>
    </style:style>
    <style:style style:name="cb0d2d.0" style:family="table-column">
      <style:table-column-properties style:column-width="9.70cm"/>
    </style:style>
    <style:style style:name="cb0d2d.1" style:family="table-column">
      <style:table-column-properties style:column-width="7.94cm"/>
    </style:style>
    <style:style style:name="97dd83" style:family="table">
      <style:table-properties style:rel-width="100" table:align="center"/>
    </style:style>
    <style:style style:name="97dd83.0" style:family="table-column">
      <style:table-column-properties style:column-width="17.64cm"/>
    </style:style>
    <style:style style:name="d1b788" style:family="table">
      <style:table-properties style:rel-width="100" table:align="center"/>
    </style:style>
    <style:style style:name="d1b788.0" style:family="table-column">
      <style:table-column-properties style:column-width="11.47cm"/>
    </style:style>
    <style:style style:name="d1b78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b0d2d" table:style-name="cb0d2d">
          <table:table-column table:style-name="cb0d2d.0"/>
          <table:table-column table:style-name="cb0d2d.1"/>
          <table:table-row>
            <table:table-cell office:value-type="string">
              <text:p text:style-name="IM1"><draw:frame draw:style-name="fr1" draw:name="efcd6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dd83" table:style-name="97dd83">
          <table:table-column table:style-name="97dd8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87</text:span></text:p>
        <text:p text:style-name="P3_InstBodyJustified"><text:span text:style-name="T3">Ano 1987 · Data 21/09/1987 · Status EM VIGOR</text:span></text:p>
        <text:p text:style-name="P4_InstBodyJustified"><text:span text:style-name="T4">Ementa: DISPÕE SOBRE CONCESSÃO DE INSÍGNIA DE HONRA AO MÉRITO AO PADRE SILVIO ROBERTO DOS SANTOS.</text:span></text:p>
        <text:p text:style-name="P5_InstBodyJustified"><text:span text:style-name="T5">DECRETO LEGISLATIVO Nº 8, DE 21 DE SETEMBRO DE 1987</text:span></text:p>
        <text:p text:style-name="P6_InstBodyJustified"><text:span text:style-name="T6">(DISPÕE SOBRE CONCESSÃO DE INSÍGNIA DE HONRA AO MÉRITO AO PADRE SILVIO ROBERTO DOS SANTO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7/87, que se refere ao processo nº 691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o Padre Silvio Roberto dos Santos, uma insígnia de Honra ao Mérito, pelos relevantes serviços prestados à Assistência Social e religiosa d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1 de setembro de 1987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1 de setembro de 1987.</text:span></text:p>
        <text:p text:style-name="P34"><text:span text:style-name="T23">Waldenir Aparecido Guin</text:span></text:p>
        <text:p text:style-name="P36"><text:span text:style-name="T24">Diretor de Secretaria</text:span></text:p>
        <text:p text:style-name="Standard"/>
        <table:table table:name="d1b788" table:style-name="d1b788">
          <table:table-column table:style-name="d1b788.0"/>
          <table:table-column table:style-name="d1b78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1</text:span></text:p>
            </table:table-cell>
            <table:table-cell office:value-type="string">
              <text:p><text:span>Gerado em 24/08/2026 0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b0d2d" style:family="table">
      <style:table-properties style:rel-width="100" table:align="center"/>
    </style:style>
    <style:style style:name="cb0d2d.0" style:family="table-column">
      <style:table-column-properties style:column-width="9.70cm"/>
    </style:style>
    <style:style style:name="cb0d2d.1" style:family="table-column">
      <style:table-column-properties style:column-width="7.94cm"/>
    </style:style>
    <style:style style:name="97dd83" style:family="table">
      <style:table-properties style:rel-width="100" table:align="center"/>
    </style:style>
    <style:style style:name="97dd83.0" style:family="table-column">
      <style:table-column-properties style:column-width="17.64cm"/>
    </style:style>
    <style:style style:name="d1b788" style:family="table">
      <style:table-properties style:rel-width="100" table:align="center"/>
    </style:style>
    <style:style style:name="d1b788.0" style:family="table-column">
      <style:table-column-properties style:column-width="11.47cm"/>
    </style:style>
    <style:style style:name="d1b78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1:43:28.000</dc:date>
    <meta:generator>PHPWord</meta:generator>
    <meta:initial-creator/>
    <meta:creation-date>2026-08-24T11:43:28.000</meta:creation-date>
    <meta:keyword/>
    <meta:user-defined meta:name="Category"/>
    <meta:user-defined meta:name="Company"/>
    <meta:user-defined meta:name="Manager"/>
  </office:meta>
</office:document-meta>
</file>