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2934e" style:family="table">
      <style:table-properties style:rel-width="100" table:align="center"/>
    </style:style>
    <style:style style:name="92934e.0" style:family="table-column">
      <style:table-column-properties style:column-width="9.70cm"/>
    </style:style>
    <style:style style:name="92934e.1" style:family="table-column">
      <style:table-column-properties style:column-width="7.94cm"/>
    </style:style>
    <style:style style:name="cdb3f3" style:family="table">
      <style:table-properties style:rel-width="100" table:align="center"/>
    </style:style>
    <style:style style:name="cdb3f3.0" style:family="table-column">
      <style:table-column-properties style:column-width="17.64cm"/>
    </style:style>
    <style:style style:name="75b884" style:family="table">
      <style:table-properties style:rel-width="100" table:align="center"/>
    </style:style>
    <style:style style:name="75b884.0" style:family="table-column">
      <style:table-column-properties style:column-width="11.47cm"/>
    </style:style>
    <style:style style:name="75b88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2934e" table:style-name="92934e">
          <table:table-column table:style-name="92934e.0"/>
          <table:table-column table:style-name="92934e.1"/>
          <table:table-row>
            <table:table-cell office:value-type="string">
              <text:p text:style-name="IM1"><draw:frame draw:style-name="fr1" draw:name="15722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db3f3" table:style-name="cdb3f3">
          <table:table-column table:style-name="cdb3f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7</text:span></text:p>
        <text:p text:style-name="P3_InstBodyJustified"><text:span text:style-name="T3">Ano 1987 · Data 09/03/1987 · Status EM VIGOR</text:span></text:p>
        <text:p text:style-name="P4_InstBodyJustified"><text:span text:style-name="T4">Ementa: DISPÕE SOBRE A FIXAÇÃO DA VERBA DE REPRESENTAÇÃO DO SR. PREFEITO MUNICIPAL, PARA O EXERCÍCIO DE 1987.</text:span></text:p>
        <text:p text:style-name="P5_InstBodyJustified"><text:span text:style-name="T5">DECRETO LEGISLATIVO Nº 2, DE 9 DE MARÇO DE 1987</text:span></text:p>
        <text:p text:style-name="P6_InstBodyJustified"><text:span text:style-name="T6">(DISPÕE SOBRE A FIXAÇÃO DA VERBA DE REPRESENTAÇÃO DO SR. PREFEITO MUNICIPAL, PARA O EXERCÍCIO DE 1987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87, que se refere ao processo nº 93 de 1987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A verba de representação do Sr. Prefeito Municipal, fica fixada em 30 (trinta) salários mínimos, regional, para o exercício de 1987.</text:span></text:p>
        <text:p text:style-name="P20"><text:span text:style-name="T15">Parágrafo único.</text:span><text:span text:style-name="T16"><text:s/>A verba de representação do Vice-Prefeito Municipal, é Fixada em metade da representação do Prefeito.</text:span></text:p>
        <text:p text:style-name="P23"><text:span text:style-name="T17">Art. 2°</text:span><text:span text:style-name="T18"><text:s/>Este Decreto Legislativo entrará em vigor na data de sua publicação, retroagindo-se seus efeitos a 1º de janeiro de 1987.</text:span></text:p>
        <text:p text:style-name="P26"><text:span text:style-name="T19">Art. 3°</text:span><text:span text:style-name="T20"><text:s/>Revogam-se as disposições em contrário.</text:span></text:p>
        <text:p text:style-name="P29"><text:span text:style-name="T21">Sala das Sessões, "Dr. Octávio Viscardi", aos 09 de março de 1987.</text:span></text:p>
        <text:p text:style-name="P31"><text:span text:style-name="T22">Milton José Lisboa</text:span></text:p>
        <text:p text:style-name="P33"><text:span text:style-name="T23">Presidente</text:span></text:p>
        <text:p text:style-name="P35"><text:span text:style-name="T24">Publicado e registrado na Secretaria Administrativa da Câmara Municipal de Votuporanga, aos 09 de março de 1987.</text:span></text:p>
        <text:p text:style-name="P37"><text:span text:style-name="T25">Waldenir Aparecido Cuin</text:span></text:p>
        <text:p text:style-name="P39"><text:span text:style-name="T26">Diretor da Secretaria</text:span></text:p>
        <text:p text:style-name="Standard"/>
        <table:table table:name="75b884" table:style-name="75b884">
          <table:table-column table:style-name="75b884.0"/>
          <table:table-column table:style-name="75b88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5</text:span></text:p>
            </table:table-cell>
            <table:table-cell office:value-type="string">
              <text:p><text:span>Gerado em 24/08/2026 0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2934e" style:family="table">
      <style:table-properties style:rel-width="100" table:align="center"/>
    </style:style>
    <style:style style:name="92934e.0" style:family="table-column">
      <style:table-column-properties style:column-width="9.70cm"/>
    </style:style>
    <style:style style:name="92934e.1" style:family="table-column">
      <style:table-column-properties style:column-width="7.94cm"/>
    </style:style>
    <style:style style:name="cdb3f3" style:family="table">
      <style:table-properties style:rel-width="100" table:align="center"/>
    </style:style>
    <style:style style:name="cdb3f3.0" style:family="table-column">
      <style:table-column-properties style:column-width="17.64cm"/>
    </style:style>
    <style:style style:name="75b884" style:family="table">
      <style:table-properties style:rel-width="100" table:align="center"/>
    </style:style>
    <style:style style:name="75b884.0" style:family="table-column">
      <style:table-column-properties style:column-width="11.47cm"/>
    </style:style>
    <style:style style:name="75b88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9:19:42.000</dc:date>
    <meta:generator>PHPWord</meta:generator>
    <meta:initial-creator/>
    <meta:creation-date>2026-08-24T09:19:42.000</meta:creation-date>
    <meta:keyword/>
    <meta:user-defined meta:name="Category"/>
    <meta:user-defined meta:name="Company"/>
    <meta:user-defined meta:name="Manager"/>
  </office:meta>
</office:document-meta>
</file>