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03b1c" style:family="table">
      <style:table-properties style:rel-width="100" table:align="center"/>
    </style:style>
    <style:style style:name="203b1c.0" style:family="table-column">
      <style:table-column-properties style:column-width="9.70cm"/>
    </style:style>
    <style:style style:name="203b1c.1" style:family="table-column">
      <style:table-column-properties style:column-width="7.94cm"/>
    </style:style>
    <style:style style:name="7b7b95" style:family="table">
      <style:table-properties style:rel-width="100" table:align="center"/>
    </style:style>
    <style:style style:name="7b7b95.0" style:family="table-column">
      <style:table-column-properties style:column-width="17.64cm"/>
    </style:style>
    <style:style style:name="cd7c5c" style:family="table">
      <style:table-properties style:rel-width="100" table:align="center"/>
    </style:style>
    <style:style style:name="cd7c5c.0" style:family="table-column">
      <style:table-column-properties style:column-width="11.47cm"/>
    </style:style>
    <style:style style:name="cd7c5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03b1c" table:style-name="203b1c">
          <table:table-column table:style-name="203b1c.0"/>
          <table:table-column table:style-name="203b1c.1"/>
          <table:table-row>
            <table:table-cell office:value-type="string">
              <text:p text:style-name="IM1"><draw:frame draw:style-name="fr1" draw:name="c04eb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b7b95" table:style-name="7b7b95">
          <table:table-column table:style-name="7b7b9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1986</text:span></text:p>
        <text:p text:style-name="P3_InstBodyJustified"><text:span text:style-name="T3">Ano 1986 · Data 03/11/1986 · Status EM VIGOR</text:span></text:p>
        <text:p text:style-name="P4_InstBodyJustified"><text:span text:style-name="T4">Ementa: DISPÕE SOBRE CONCESSÃO DE INSÍGNIA DE HONRA AO MÉRITO AO DR. ADÃO TESORO MEGANHA.</text:span></text:p>
        <text:p text:style-name="P5_InstBodyJustified"><text:span text:style-name="T5">DECRETO LEGISLATIVO Nº 4, DE 3 DE NOVEMBRO DE 1986</text:span></text:p>
        <text:p text:style-name="P6_InstBodyJustified"><text:span text:style-name="T6">(DISPÕE SOBRE CONCESSÃO DE INSÍGNIA DE HONRA AO MÉRITO AO DR. ADÃO TESORO MEGANH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3/86, que se refere ao processo nº 651 de 1986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a ao Sr. Dr. Adão José Tesoro Maganha, uma insígnia de Honra ao Mérito, pelos relevantes serviços prestados ao nosso município e regiã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/05/79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03 de novembro de 1986.</text:span></text:p>
        <text:p text:style-name="P28"><text:span text:style-name="T20">Mehde Meidão Slaiman Kanso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03 de novembro de 1986.</text:span></text:p>
        <text:p text:style-name="P34"><text:span text:style-name="T23">Aranadio Rosa da Silva</text:span></text:p>
        <text:p text:style-name="P36"><text:span text:style-name="T24">Assistente de Administração</text:span></text:p>
        <text:p text:style-name="Standard"/>
        <table:table table:name="cd7c5c" table:style-name="cd7c5c">
          <table:table-column table:style-name="cd7c5c.0"/>
          <table:table-column table:style-name="cd7c5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22</text:span></text:p>
            </table:table-cell>
            <table:table-cell office:value-type="string">
              <text:p><text:span>Gerado em 24/08/2026 06:1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03b1c" style:family="table">
      <style:table-properties style:rel-width="100" table:align="center"/>
    </style:style>
    <style:style style:name="203b1c.0" style:family="table-column">
      <style:table-column-properties style:column-width="9.70cm"/>
    </style:style>
    <style:style style:name="203b1c.1" style:family="table-column">
      <style:table-column-properties style:column-width="7.94cm"/>
    </style:style>
    <style:style style:name="7b7b95" style:family="table">
      <style:table-properties style:rel-width="100" table:align="center"/>
    </style:style>
    <style:style style:name="7b7b95.0" style:family="table-column">
      <style:table-column-properties style:column-width="17.64cm"/>
    </style:style>
    <style:style style:name="cd7c5c" style:family="table">
      <style:table-properties style:rel-width="100" table:align="center"/>
    </style:style>
    <style:style style:name="cd7c5c.0" style:family="table-column">
      <style:table-column-properties style:column-width="11.47cm"/>
    </style:style>
    <style:style style:name="cd7c5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9:19:52.000</dc:date>
    <meta:generator>PHPWord</meta:generator>
    <meta:initial-creator/>
    <meta:creation-date>2026-08-24T09:19:52.000</meta:creation-date>
    <meta:keyword/>
    <meta:user-defined meta:name="Category"/>
    <meta:user-defined meta:name="Company"/>
    <meta:user-defined meta:name="Manager"/>
  </office:meta>
</office:document-meta>
</file>