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5315f" style:family="table">
      <style:table-properties style:rel-width="100" table:align="center"/>
    </style:style>
    <style:style style:name="c5315f.0" style:family="table-column">
      <style:table-column-properties style:column-width="9.70cm"/>
    </style:style>
    <style:style style:name="c5315f.1" style:family="table-column">
      <style:table-column-properties style:column-width="7.94cm"/>
    </style:style>
    <style:style style:name="8a063c" style:family="table">
      <style:table-properties style:rel-width="100" table:align="center"/>
    </style:style>
    <style:style style:name="8a063c.0" style:family="table-column">
      <style:table-column-properties style:column-width="17.64cm"/>
    </style:style>
    <style:style style:name="d3dc22" style:family="table">
      <style:table-properties style:rel-width="100" table:align="center"/>
    </style:style>
    <style:style style:name="d3dc22.0" style:family="table-column">
      <style:table-column-properties style:column-width="11.47cm"/>
    </style:style>
    <style:style style:name="d3dc2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5315f" table:style-name="c5315f">
          <table:table-column table:style-name="c5315f.0"/>
          <table:table-column table:style-name="c5315f.1"/>
          <table:table-row>
            <table:table-cell office:value-type="string">
              <text:p text:style-name="IM1"><draw:frame draw:style-name="fr1" draw:name="988ad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a063c" table:style-name="8a063c">
          <table:table-column table:style-name="8a063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82</text:span></text:p>
        <text:p text:style-name="P3_InstBodyJustified"><text:span text:style-name="T3">Ano 1982 · Data 29/11/1982 · Status EM VIGOR</text:span></text:p>
        <text:p text:style-name="P4_InstBodyJustified"><text:span text:style-name="T4">Ementa: DISPÕE SOBRE A FIXAÇÃO DO SUBSÍDIO E VERBA DE REPRESENTAÇÃO DO SENHOR PREFEITO MUNICIPAL E DÁ OUTRAS PROVIDÊNCIAS.</text:span></text:p>
        <text:p text:style-name="P5_InstBodyJustified"><text:span text:style-name="T5">DECRETO LEGISLATIVO Nº 10, DE 29 DE NOVEMBRO DE 1982</text:span></text:p>
        <text:p text:style-name="P6_InstBodyJustified"><text:span text:style-name="T6">(DISPÕE SOBRE A FIXAÇÃO DO SUBSÍDIO E VERBA DE REPRESENTAÇÃO DO SENHOR PREFEITO MUNICIPAL E DÁ OUTRAS PROVIDÊNCI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text:p text:style-name="Standard"/><text:span text:style-name="T10">APROVAR, com outra redação o projeto de decreto legislativo nº 13/82, que se refere ao processo nº 329 de 1982, a saber:</text:span></text:p>
        <text:p text:style-name="P13"><text:span text:style-name="T11">FAÇO SABER QUE A CÂMARA MUNICIPAL DE VOTUPORANGA APROVOU E EU PROMULGO O SEGUINTE DECRETO LEGISLATIVO:</text:span></text:p>
        <text:p text:style-name="P15"><text:span text:style-name="T12">Art. 1º<text:s/></text:span><text:span text:style-name="T13">A partir de 1º de fevereiro de 1983, o subsídio do Sr. Prefeito Municipal fica atualizado em 20 (vinte) salários-mínimos regional.</text:span></text:p>
        <text:p text:style-name="P18"><text:span text:style-name="T14">Art. 2º</text:span><text:span text:style-name="T15"><text:s/>A verba de representação do Prefeito Municipal fica fixada em 8 (oito) salários-mínimos regional, para o exercício de 1983.</text:span></text:p>
        <text:p text:style-name="P21"><text:span text:style-name="T16">Art. 3º<text:s/></text:span><text:span text:style-name="T17">A verba de representação do Vice-Prefeito Municipal, é fixada em metade da representação do Prefeito.</text:span></text:p>
        <text:p text:style-name="P24"><text:span text:style-name="T18">Art. 4º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avio Viscardi", aos 29 de novembro de 1982.</text:span></text:p>
        <text:p text:style-name="P29"><text:span text:style-name="T21">Prof. Ederval Antonio Gregório</text:span></text:p>
        <text:p text:style-name="P31"><text:span text:style-name="T22">Presidente.</text:span></text:p>
        <text:p text:style-name="P33"><text:span text:style-name="T23">Publicado e registrado na Secretaria Administrativa da Câmara Municipal de Votuporanga, aos 29 de novembro de 1982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d3dc22" table:style-name="d3dc22">
          <table:table-column table:style-name="d3dc22.0"/>
          <table:table-column table:style-name="d3dc2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10</text:span></text:p>
            </table:table-cell>
            <table:table-cell office:value-type="string">
              <text:p><text:span>Gerado em 24/08/2026 01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5315f" style:family="table">
      <style:table-properties style:rel-width="100" table:align="center"/>
    </style:style>
    <style:style style:name="c5315f.0" style:family="table-column">
      <style:table-column-properties style:column-width="9.70cm"/>
    </style:style>
    <style:style style:name="c5315f.1" style:family="table-column">
      <style:table-column-properties style:column-width="7.94cm"/>
    </style:style>
    <style:style style:name="8a063c" style:family="table">
      <style:table-properties style:rel-width="100" table:align="center"/>
    </style:style>
    <style:style style:name="8a063c.0" style:family="table-column">
      <style:table-column-properties style:column-width="17.64cm"/>
    </style:style>
    <style:style style:name="d3dc22" style:family="table">
      <style:table-properties style:rel-width="100" table:align="center"/>
    </style:style>
    <style:style style:name="d3dc22.0" style:family="table-column">
      <style:table-column-properties style:column-width="11.47cm"/>
    </style:style>
    <style:style style:name="d3dc2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4:03:54.000</dc:date>
    <meta:generator>PHPWord</meta:generator>
    <meta:initial-creator/>
    <meta:creation-date>2026-08-24T04:03:54.000</meta:creation-date>
    <meta:keyword/>
    <meta:user-defined meta:name="Category"/>
    <meta:user-defined meta:name="Company"/>
    <meta:user-defined meta:name="Manager"/>
  </office:meta>
</office:document-meta>
</file>