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3bad5" style:family="table">
      <style:table-properties style:rel-width="100" table:align="center"/>
    </style:style>
    <style:style style:name="03bad5.0" style:family="table-column">
      <style:table-column-properties style:column-width="9.70cm"/>
    </style:style>
    <style:style style:name="03bad5.1" style:family="table-column">
      <style:table-column-properties style:column-width="7.94cm"/>
    </style:style>
    <style:style style:name="80c3bf" style:family="table">
      <style:table-properties style:rel-width="100" table:align="center"/>
    </style:style>
    <style:style style:name="80c3bf.0" style:family="table-column">
      <style:table-column-properties style:column-width="17.64cm"/>
    </style:style>
    <style:style style:name="fa0433" style:family="table">
      <style:table-properties style:rel-width="100" table:align="center"/>
    </style:style>
    <style:style style:name="fa0433.0" style:family="table-column">
      <style:table-column-properties style:column-width="11.47cm"/>
    </style:style>
    <style:style style:name="fa043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3bad5" table:style-name="03bad5">
          <table:table-column table:style-name="03bad5.0"/>
          <table:table-column table:style-name="03bad5.1"/>
          <table:table-row>
            <table:table-cell office:value-type="string">
              <text:p text:style-name="IM1"><draw:frame draw:style-name="fr1" draw:name="4dbf9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0c3bf" table:style-name="80c3bf">
          <table:table-column table:style-name="80c3b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/1982</text:span></text:p>
        <text:p text:style-name="P3_InstBodyJustified"><text:span text:style-name="T3">Ano 1982 · Data 01/03/1982 · Status EM VIGOR</text:span></text:p>
        <text:p text:style-name="P4_InstBodyJustified"><text:span text:style-name="T4">Ementa: DISPÕE SOBRE INSÍGNIA DE HONRA AO MÉRITO AO PROF. LUIZ GARCIA DE HARO.</text:span></text:p>
        <text:p text:style-name="P5_InstBodyJustified"><text:span text:style-name="T5">DECRETO LEGISLATIVO Nº 1, DE 1 DE MARÇO DE 1982</text:span></text:p>
        <text:p text:style-name="P6_InstBodyJustified"><text:span text:style-name="T6">(DISPÕE SOBRE INSÍGNIA DE HONRA AO MÉRITO AO PROF. LUIZ GARCIA DE HARO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5/81, que se refere ao processo nº 430 de 1981, a saber:</text:span></text:p>
        <text:p text:style-name="P14"><text:span text:style-name="T11">FAÇO SABER</text:span><text:span text:style-name="T12"><text:s/>QUE A CÂMARA MUNICIPAL DE VOTUPORANGA APROVOU E EU PROMULGO O SEGUINTE DECRETO LEGISLATIVO:</text:span></text:p>
        <text:p text:style-name="P17"><text:span text:style-name="T13">Art. 1º<text:s/></text:span><text:span text:style-name="T14">Fica concedida ao Sr. Prof. Luiz Garcia de Haro, a insígnia de "Honra ao Mérito", pelos relevantes serviços prestados ao município.</text:span></text:p>
        <text:p text:style-name="P20"><text:span text:style-name="T15">Parágrafo único.<text:s/></text:span><text:span text:style-name="T16"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/05/79</text:a><text:span text:style-name="T17">.</text:span></text:p>
        <text:p text:style-name="P24"><text:span text:style-name="T18">Art. 2º</text:span><text:span text:style-name="T19"><text:s/>Este decreto Legislativo entrará em vigor na data de sua publicação, revogadas as disposições em contrário.</text:span></text:p>
        <text:p text:style-name="P27"><text:span text:style-name="T20">Sala das Sessões, "Dr. Octávio Viscardi", ao 1º de março de 1982.</text:span></text:p>
        <text:p text:style-name="P29"><text:span text:style-name="T21">Prof. Ederval Antonio Gregório</text:span></text:p>
        <text:p text:style-name="P31"><text:span text:style-name="T22">Presidente</text:span></text:p>
        <text:p text:style-name="P33"><text:span text:style-name="T23">Publicado e registrado na Secretaria Administrativa da Câmara Municipal de Votuporanga, ao 1º de março de 1982.</text:span></text:p>
        <text:p text:style-name="P35"><text:span text:style-name="T24">Hugo Xavier da Silva</text:span></text:p>
        <text:p text:style-name="P37"><text:span text:style-name="T25">Chefe de Gabinete</text:span></text:p>
        <text:p text:style-name="Standard"/>
        <table:table table:name="fa0433" table:style-name="fa0433">
          <table:table-column table:style-name="fa0433.0"/>
          <table:table-column table:style-name="fa043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01</text:span></text:p>
            </table:table-cell>
            <table:table-cell office:value-type="string">
              <text:p><text:span>Gerado em 23/08/2026 22:1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3bad5" style:family="table">
      <style:table-properties style:rel-width="100" table:align="center"/>
    </style:style>
    <style:style style:name="03bad5.0" style:family="table-column">
      <style:table-column-properties style:column-width="9.70cm"/>
    </style:style>
    <style:style style:name="03bad5.1" style:family="table-column">
      <style:table-column-properties style:column-width="7.94cm"/>
    </style:style>
    <style:style style:name="80c3bf" style:family="table">
      <style:table-properties style:rel-width="100" table:align="center"/>
    </style:style>
    <style:style style:name="80c3bf.0" style:family="table-column">
      <style:table-column-properties style:column-width="17.64cm"/>
    </style:style>
    <style:style style:name="fa0433" style:family="table">
      <style:table-properties style:rel-width="100" table:align="center"/>
    </style:style>
    <style:style style:name="fa0433.0" style:family="table-column">
      <style:table-column-properties style:column-width="11.47cm"/>
    </style:style>
    <style:style style:name="fa043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1:13:05.000</dc:date>
    <meta:generator>PHPWord</meta:generator>
    <meta:initial-creator/>
    <meta:creation-date>2026-08-24T01:13:05.000</meta:creation-date>
    <meta:keyword/>
    <meta:user-defined meta:name="Category"/>
    <meta:user-defined meta:name="Company"/>
    <meta:user-defined meta:name="Manager"/>
  </office:meta>
</office:document-meta>
</file>