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c3136" style:family="table">
      <style:table-properties style:rel-width="100" table:align="center"/>
    </style:style>
    <style:style style:name="6c3136.0" style:family="table-column">
      <style:table-column-properties style:column-width="9.70cm"/>
    </style:style>
    <style:style style:name="6c3136.1" style:family="table-column">
      <style:table-column-properties style:column-width="7.94cm"/>
    </style:style>
    <style:style style:name="2038f6" style:family="table">
      <style:table-properties style:rel-width="100" table:align="center"/>
    </style:style>
    <style:style style:name="2038f6.0" style:family="table-column">
      <style:table-column-properties style:column-width="17.64cm"/>
    </style:style>
    <style:style style:name="92a834" style:family="table">
      <style:table-properties style:rel-width="100" table:align="center"/>
    </style:style>
    <style:style style:name="92a834.0" style:family="table-column">
      <style:table-column-properties style:column-width="11.47cm"/>
    </style:style>
    <style:style style:name="92a83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c3136" table:style-name="6c3136">
          <table:table-column table:style-name="6c3136.0"/>
          <table:table-column table:style-name="6c3136.1"/>
          <table:table-row>
            <table:table-cell office:value-type="string">
              <text:p text:style-name="IM1"><draw:frame draw:style-name="fr1" draw:name="0d0e4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038f6" table:style-name="2038f6">
          <table:table-column table:style-name="2038f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4/1981</text:span></text:p>
        <text:p text:style-name="P3_InstBodyJustified"><text:span text:style-name="T3">Ano 1981 · Data 31/08/1981 · Status EM VIGOR</text:span></text:p>
        <text:p text:style-name="P4_InstBodyJustified"><text:span text:style-name="T4">Ementa: DISPÕE SOBRE PRORROGAÇÃO DO CONCURSO CÍVICO, INSTITUÍDO PELO DECRETO LEGISLATIVO Nº 03/81, DE 17 DE AGOSTO DE 1981.</text:span></text:p>
        <text:p text:style-name="P5_InstBodyJustified"><text:span text:style-name="T5">DECRETO LEGISLATIVO Nº 4, DE 31 DE AGOSTO DE 1981</text:span></text:p>
        <text:p text:style-name="P6_InstBodyJustified"><text:span text:style-name="T6">(DISPÕE SOBRE PRORROGAÇÃO DO CONCURSO CÍVICO, INSTITUÍDO PELO DECRETO LEGISLATIVO Nº 03/81, DE 17 DE AGOSTO DE 1981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4/81, que se refere ao processo nº 304 de 1981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/text:span><text:span text:style-name="T13"><text:s/>Fica prorrogado para a "Semana das comemorações da Proclamação da República", o concurso cívico instituído pelo<text:s/></text:span><text:a xlink:type="simple" xlink:href="https://pesquisadeleis.com.br/sp/votuporanga/legislacao/114116/decreto-legislativo-03-decreto-legislativo">Decreto Legislativo nº 3/81, de 17 de agosto de 1981</text:a><text:span text:style-name="T14">.</text:span></text:p>
        <text:p text:style-name="P20"><text:span text:style-name="T15">Parágrafo único.</text:span><text:span text:style-name="T16"><text:s/>A Presidência da Edilidade providenciará a alteração do regulamento baixado, e comunicará aos estabelecimentos de ensino, o adiamento do concurso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"Dr. Octávio Viscardi", aos 31 de agosto de 1981.</text:span></text:p>
        <text:p text:style-name="P28"><text:span text:style-name="T20">Prof. Ederval Antonio Gregório</text:span></text:p>
        <text:p text:style-name="P30"><text:span text:style-name="T21">Presidente</text:span></text:p>
        <text:p text:style-name="P32"><text:span text:style-name="T22">Publicado e registrado na Secretaria Administrativa da Câmara Municipal de Votuporanga, aos 31 de agosto de 1981.</text:span></text:p>
        <text:p text:style-name="P34"><text:span text:style-name="T23">Hugo Xavier da Silva</text:span></text:p>
        <text:p text:style-name="P36"><text:span text:style-name="T24">Chefe de Gabinete</text:span></text:p>
        <text:p text:style-name="Standard"/>
        <table:table table:name="92a834" table:style-name="92a834">
          <table:table-column table:style-name="92a834.0"/>
          <table:table-column table:style-name="92a83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99</text:span></text:p>
            </table:table-cell>
            <table:table-cell office:value-type="string">
              <text:p><text:span>Gerado em 20/08/2026 02:1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c3136" style:family="table">
      <style:table-properties style:rel-width="100" table:align="center"/>
    </style:style>
    <style:style style:name="6c3136.0" style:family="table-column">
      <style:table-column-properties style:column-width="9.70cm"/>
    </style:style>
    <style:style style:name="6c3136.1" style:family="table-column">
      <style:table-column-properties style:column-width="7.94cm"/>
    </style:style>
    <style:style style:name="2038f6" style:family="table">
      <style:table-properties style:rel-width="100" table:align="center"/>
    </style:style>
    <style:style style:name="2038f6.0" style:family="table-column">
      <style:table-column-properties style:column-width="17.64cm"/>
    </style:style>
    <style:style style:name="92a834" style:family="table">
      <style:table-properties style:rel-width="100" table:align="center"/>
    </style:style>
    <style:style style:name="92a834.0" style:family="table-column">
      <style:table-column-properties style:column-width="11.47cm"/>
    </style:style>
    <style:style style:name="92a83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05:19:50.000</dc:date>
    <meta:generator>PHPWord</meta:generator>
    <meta:initial-creator/>
    <meta:creation-date>2026-08-20T05:19:50.000</meta:creation-date>
    <meta:keyword/>
    <meta:user-defined meta:name="Category"/>
    <meta:user-defined meta:name="Company"/>
    <meta:user-defined meta:name="Manager"/>
  </office:meta>
</office:document-meta>
</file>