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5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d1e73" style:family="table">
      <style:table-properties style:rel-width="100" table:align="center"/>
    </style:style>
    <style:style style:name="cd1e73.0" style:family="table-column">
      <style:table-column-properties style:column-width="9.70cm"/>
    </style:style>
    <style:style style:name="cd1e73.1" style:family="table-column">
      <style:table-column-properties style:column-width="7.94cm"/>
    </style:style>
    <style:style style:name="dfca62" style:family="table">
      <style:table-properties style:rel-width="100" table:align="center"/>
    </style:style>
    <style:style style:name="dfca62.0" style:family="table-column">
      <style:table-column-properties style:column-width="17.64cm"/>
    </style:style>
    <style:style style:name="7c99b5" style:family="table">
      <style:table-properties style:rel-width="100" table:align="center"/>
    </style:style>
    <style:style style:name="7c99b5.0" style:family="table-column">
      <style:table-column-properties style:column-width="11.47cm"/>
    </style:style>
    <style:style style:name="7c99b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d1e73" table:style-name="cd1e73">
          <table:table-column table:style-name="cd1e73.0"/>
          <table:table-column table:style-name="cd1e73.1"/>
          <table:table-row>
            <table:table-cell office:value-type="string">
              <text:p text:style-name="IM1"><draw:frame draw:style-name="fr1" draw:name="a8c77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fca62" table:style-name="dfca62">
          <table:table-column table:style-name="dfca6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3/1981</text:span></text:p>
        <text:p text:style-name="P3_InstBodyJustified"><text:span text:style-name="T3">Ano 1981 · Data 17/08/1981 · Status ALTERADA</text:span></text:p>
        <text:p text:style-name="P4_InstBodyJustified"><text:span text:style-name="T4">Ementa: DISPÕE SOBRE A INSTITUIÇÃO DE CONCURSO CÍVICO, E DÁ OUTRAS PROVIDÊNCIAS.</text:span></text:p>
        <text:p text:style-name="P5_InstBodyJustified"><text:span text:style-name="T5">DECRETO LEGISLATIVO Nº 3, DE 17 DE AGOSTO DE 1981</text:span></text:p>
        <text:p text:style-name="P6_InstBodyJustified"><text:span text:style-name="T6">(DISPÕE SOBRE A INSTITUIÇÃO DE CONCURSO CÍVICO, E DÁ OUTRAS PROVIDÊNCIA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com outra redação o projeto de decreto legislativo nº 3/81, que se refere ao processo nº 272, de 1981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text:s/></text:span><text:span text:style-name="T13">Fica instituído no município de Votuporanga, o concurso "DECALOGO DO JOVEM PATRIOTA", como incentivo e estímulo ao civismo nas comemorações de 7 de setembro de 1981, aniversário da Independência do Brasil.</text:span></text:p>
        <text:p text:style-name="P19"><text:span text:style-name="T14">Art. 2º</text:span><text:span text:style-name="T15"><text:s/>Para a concretização deste objetivo fica a Mesa da Câmara Municipal de Votuporanga, autorizada a manter entendimentos com a Delegacia Regional de Ensino, com a Casa da Cultura e com o Lions Clube de Votuporanga, fixando as respectivas atribuições.</text:span></text:p>
        <text:p text:style-name="P22"><text:span text:style-name="T16">Art. 3º<text:s/></text:span><text:span text:style-name="T17">Poderão participar do referido concurso todos os estudantes matriculados nas escolas votuporanguenses nas 1ªs, 2ªs e 3ªs séries do 2º grau.</text:span></text:p>
        <text:p text:style-name="P25"><text:span text:style-name="T18">Art. 4º<text:s/></text:span><text:span text:style-name="T19">Todos os classificados nas respectivas classes serão homenageados dentro da programação oficial dos festejos das comemorações de 7 de setembro.</text:span></text:p>
        <text:p text:style-name="P28"><text:span text:style-name="T20">Parágrafo único.</text:span><text:span text:style-name="T21"><text:s/>Os finalistas de cada uma das três séries serão premiados com uma viagem à Brasília, com passagens e estadias de duas diárias, patrocinadas pelo Lions Clube de Votuporanga.</text:span></text:p>
        <text:p text:style-name="P31"><text:span text:style-name="T22">Art. 5º</text:span><text:span text:style-name="T23"><text:s/>Dentro de três (3) dias, será elaborado um regulamento do concurso, cujas cláusulas ficam fazendo parte deste decreto legislativo.</text:span></text:p>
        <text:p text:style-name="P34"><text:span text:style-name="T24">Art. 6º</text:span><text:span text:style-name="T25"><text:s/>Este decreto legislativo entrará em vigor na data de sua publicação, revogadas as disposições em contrário.</text:span></text:p>
        <text:p text:style-name="P37"><text:span text:style-name="T26">Sala das Sessões, "Dr.Octávio Viscardi", 17 de agosto de 1981.</text:span></text:p>
        <text:p text:style-name="P39"><text:span text:style-name="T27">Prof. Ederval Antônio Grégório</text:span></text:p>
        <text:p text:style-name="P41"><text:span text:style-name="T28">Presidente</text:span></text:p>
        <text:p text:style-name="P43"><text:span text:style-name="T29">Publicado e registrado na Secretaria Administrativa da Câmara Municipal de Votuporanga, aos 17 de agosto de 1981.</text:span></text:p>
        <text:p text:style-name="P45"><text:span text:style-name="T30">Hugo Xavier da Silva</text:span></text:p>
        <text:p text:style-name="P47"><text:span text:style-name="T31">Chefe de Gabinete</text:span></text:p>
        <text:p text:style-name="Standard"/>
        <table:table table:name="7c99b5" table:style-name="7c99b5">
          <table:table-column table:style-name="7c99b5.0"/>
          <table:table-column table:style-name="7c99b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98</text:span></text:p>
            </table:table-cell>
            <table:table-cell office:value-type="string">
              <text:p><text:span>Gerado em 19/08/2026 12:2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d1e73" style:family="table">
      <style:table-properties style:rel-width="100" table:align="center"/>
    </style:style>
    <style:style style:name="cd1e73.0" style:family="table-column">
      <style:table-column-properties style:column-width="9.70cm"/>
    </style:style>
    <style:style style:name="cd1e73.1" style:family="table-column">
      <style:table-column-properties style:column-width="7.94cm"/>
    </style:style>
    <style:style style:name="dfca62" style:family="table">
      <style:table-properties style:rel-width="100" table:align="center"/>
    </style:style>
    <style:style style:name="dfca62.0" style:family="table-column">
      <style:table-column-properties style:column-width="17.64cm"/>
    </style:style>
    <style:style style:name="7c99b5" style:family="table">
      <style:table-properties style:rel-width="100" table:align="center"/>
    </style:style>
    <style:style style:name="7c99b5.0" style:family="table-column">
      <style:table-column-properties style:column-width="11.47cm"/>
    </style:style>
    <style:style style:name="7c99b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5:21:09.000</dc:date>
    <meta:generator>PHPWord</meta:generator>
    <meta:initial-creator/>
    <meta:creation-date>2026-08-19T15:21:09.000</meta:creation-date>
    <meta:keyword/>
    <meta:user-defined meta:name="Category"/>
    <meta:user-defined meta:name="Company"/>
    <meta:user-defined meta:name="Manager"/>
  </office:meta>
</office:document-meta>
</file>