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db76b" style:family="table">
      <style:table-properties style:rel-width="100" table:align="center"/>
    </style:style>
    <style:style style:name="9db76b.0" style:family="table-column">
      <style:table-column-properties style:column-width="9.70cm"/>
    </style:style>
    <style:style style:name="9db76b.1" style:family="table-column">
      <style:table-column-properties style:column-width="7.94cm"/>
    </style:style>
    <style:style style:name="9b41c3" style:family="table">
      <style:table-properties style:rel-width="100" table:align="center"/>
    </style:style>
    <style:style style:name="9b41c3.0" style:family="table-column">
      <style:table-column-properties style:column-width="17.64cm"/>
    </style:style>
    <style:style style:name="a1423e" style:family="table">
      <style:table-properties style:rel-width="100" table:align="center"/>
    </style:style>
    <style:style style:name="a1423e.0" style:family="table-column">
      <style:table-column-properties style:column-width="11.47cm"/>
    </style:style>
    <style:style style:name="a1423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db76b" table:style-name="9db76b">
          <table:table-column table:style-name="9db76b.0"/>
          <table:table-column table:style-name="9db76b.1"/>
          <table:table-row>
            <table:table-cell office:value-type="string">
              <text:p text:style-name="IM1"><draw:frame draw:style-name="fr1" draw:name="00fd7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b41c3" table:style-name="9b41c3">
          <table:table-column table:style-name="9b41c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81</text:span></text:p>
        <text:p text:style-name="P3_InstBodyJustified"><text:span text:style-name="T3">Ano 1981 · Data 17/08/1981 · Status EM VIGOR</text:span></text:p>
        <text:p text:style-name="P4_InstBodyJustified"><text:span text:style-name="T4">Ementa: DISPÕE SOBRE CONCESSÃO DE LICENÇA AO SENHOR PREFEITO MUNICIPAL, PELO PRAZO DE 30 DIAS, PARA TRATAMENTO DE SAÚDE.</text:span></text:p>
        <text:p text:style-name="P5_InstBodyJustified"><text:span text:style-name="T5">DECRETO LEGISLATIVO Nº 2, DE 17 DE AGOSTO DE 1981</text:span></text:p>
        <text:p text:style-name="P6_InstBodyJustified"><text:span text:style-name="T6">(DISPÕE SOBRE CONCESSÃO DE LICENÇA AO SENHOR PREFEITO MUNICIPAL, PELO PRAZO DE 30 DIAS, PARA TRATAMENTO DE SAÚDE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2/81, que se refere ao processo nº 268 de 1981, a saber 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°</text:span><text:span text:style-name="T14"><text:s/>Fica concedida ao Sr. Dr. João Antonio Nucci, Prefeito Municipal, uma licença pelo prazo de trinta (30) dias, a partir do dia 19 de agosto de 1981, para tratamento de saúde.</text:span></text:p>
        <text:p text:style-name="P20"><text:span text:style-name="T15">Parágrafo único.</text:span><text:span text:style-name="T16"><text:s/>O Sr. Prefeito Municipal perceberá os subsídios e a verba de representação, nos termos do inciso I, do § 2º, do artigo 228, do regimento interno.</text:span></text:p>
        <text:p text:style-name="P23"><text:span text:style-name="T17">Art. 2°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17 de agosto de 1981.</text:span></text:p>
        <text:p text:style-name="P28"><text:span text:style-name="T20">Prof. Ederval Antonio Gregório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17 de agosto de 1981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a1423e" table:style-name="a1423e">
          <table:table-column table:style-name="a1423e.0"/>
          <table:table-column table:style-name="a1423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97</text:span></text:p>
            </table:table-cell>
            <table:table-cell office:value-type="string">
              <text:p><text:span>Gerado em 23/08/2026 19:4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db76b" style:family="table">
      <style:table-properties style:rel-width="100" table:align="center"/>
    </style:style>
    <style:style style:name="9db76b.0" style:family="table-column">
      <style:table-column-properties style:column-width="9.70cm"/>
    </style:style>
    <style:style style:name="9db76b.1" style:family="table-column">
      <style:table-column-properties style:column-width="7.94cm"/>
    </style:style>
    <style:style style:name="9b41c3" style:family="table">
      <style:table-properties style:rel-width="100" table:align="center"/>
    </style:style>
    <style:style style:name="9b41c3.0" style:family="table-column">
      <style:table-column-properties style:column-width="17.64cm"/>
    </style:style>
    <style:style style:name="a1423e" style:family="table">
      <style:table-properties style:rel-width="100" table:align="center"/>
    </style:style>
    <style:style style:name="a1423e.0" style:family="table-column">
      <style:table-column-properties style:column-width="11.47cm"/>
    </style:style>
    <style:style style:name="a1423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2:41:58.000</dc:date>
    <meta:generator>PHPWord</meta:generator>
    <meta:initial-creator/>
    <meta:creation-date>2026-08-23T22:41:58.000</meta:creation-date>
    <meta:keyword/>
    <meta:user-defined meta:name="Category"/>
    <meta:user-defined meta:name="Company"/>
    <meta:user-defined meta:name="Manager"/>
  </office:meta>
</office:document-meta>
</file>