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2aed5" style:family="table">
      <style:table-properties style:rel-width="100" table:align="center"/>
    </style:style>
    <style:style style:name="72aed5.0" style:family="table-column">
      <style:table-column-properties style:column-width="9.70cm"/>
    </style:style>
    <style:style style:name="72aed5.1" style:family="table-column">
      <style:table-column-properties style:column-width="7.94cm"/>
    </style:style>
    <style:style style:name="41f20a" style:family="table">
      <style:table-properties style:rel-width="100" table:align="center"/>
    </style:style>
    <style:style style:name="41f20a.0" style:family="table-column">
      <style:table-column-properties style:column-width="17.64cm"/>
    </style:style>
    <style:style style:name="7fab17" style:family="table">
      <style:table-properties style:rel-width="100" table:align="center"/>
    </style:style>
    <style:style style:name="7fab17.0" style:family="table-column">
      <style:table-column-properties style:column-width="11.47cm"/>
    </style:style>
    <style:style style:name="7fab1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2aed5" table:style-name="72aed5">
          <table:table-column table:style-name="72aed5.0"/>
          <table:table-column table:style-name="72aed5.1"/>
          <table:table-row>
            <table:table-cell office:value-type="string">
              <text:p text:style-name="IM1"><draw:frame draw:style-name="fr1" draw:name="21bee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1f20a" table:style-name="41f20a">
          <table:table-column table:style-name="41f20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80</text:span></text:p>
        <text:p text:style-name="P3_InstBodyJustified"><text:span text:style-name="T3">Ano 1980 · Data 01/12/1980 · Status EM VIGOR</text:span></text:p>
        <text:p text:style-name="P4_InstBodyJustified"><text:span text:style-name="T4">Ementa: DISPÕE SOBRE FIXAÇÃO DO SUBSÍDIO E VERBA DE REPRESENTAÇÃO DO SENHOR PREFEITO MUNICIPAL.</text:span></text:p>
        <text:p text:style-name="P5_InstBodyJustified"><text:span text:style-name="T5">DECRETO LEGISLATIVO Nº 6, DE 1 DE DEZEMBRO DE 1980</text:span></text:p>
        <text:p text:style-name="P6_InstBodyJustified"><text:span text:style-name="T6">(DISPÕE SOBRE FIXAÇÃO DO SUBSÍDIO E VERBA DE REPRESENTAÇÃO DO SENHOR 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5/80, que se refere ao processo nº 461 de 1980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O subsídio do Prefeito Municipal de Votuporanga, fixado pelo Decreto Legislativo nº 6/76, de 13/09/76, em Cr$ 12.000,00 para 1977; Cr$ 16.000,00 para 1978; Cr$ 20.000,00 para 1979, e Cr$ 24.000,00 para 1980, em razão da prorrogação da atual legislatura, terá reajustes automáticos em 1981 e 1982, tomando-se como referência o subsídio inicial de Cr$ 12.000,00, em 1º de fevereiro de 1977, corrigido pelas variações das obrigações reajustáveis do tesouro nacional.</text:span></text:p>
        <text:p text:style-name="P19"><text:span text:style-name="T14">Art. 2º</text:span><text:span text:style-name="T15"><text:s/>Os valores atribuídos ao subsídio nos anos de 1981 e 1982, não poderão ser inferiores ao maior padrão de vencimento pago a funcionário do Município, padrão "N", de conformidade com a legislação vigente.</text:span></text:p>
        <text:p text:style-name="P22"><text:span text:style-name="T16">Art. 3º</text:span><text:span text:style-name="T17"><text:s/>A verba de representação do Prefeito Municipal, fica fixada em 2/3 (dois terços) do valor do subsídio.</text:span></text:p>
        <text:p text:style-name="P25"><text:span text:style-name="T18">Art. 4º</text:span><text:span text:style-name="T19"><text:s/>A verba de representação do Vice-Prefeito Municipal, será fixada em metade da representação do Prefeito.</text:span></text:p>
        <text:p text:style-name="P28"><text:span text:style-name="T20">Art. 5º</text:span><text:span text:style-name="T21"><text:s/>Este decreto legislativo entrará em vigor no dia 1º de fevereiro de 1981, revogadas as disposições em contrário.</text:span></text:p>
        <text:p text:style-name="P31"><text:span text:style-name="T22">Sala das Sessões, "Dr. Octávio Viscardi", ao 1º de dezembro de 1980.</text:span></text:p>
        <text:p text:style-name="P33"><text:span text:style-name="T23">Octaviano Nogueira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 1º de dezembro de 1980.</text:span></text:p>
        <text:p text:style-name="P39"><text:span text:style-name="T26">Hugo Xavier da Silva</text:span></text:p>
        <text:p text:style-name="P41"><text:span text:style-name="T27">Chefe de Gabinete</text:span></text:p>
        <text:p text:style-name="Standard"/>
        <table:table table:name="7fab17" table:style-name="7fab17">
          <table:table-column table:style-name="7fab17.0"/>
          <table:table-column table:style-name="7fab1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5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2aed5" style:family="table">
      <style:table-properties style:rel-width="100" table:align="center"/>
    </style:style>
    <style:style style:name="72aed5.0" style:family="table-column">
      <style:table-column-properties style:column-width="9.70cm"/>
    </style:style>
    <style:style style:name="72aed5.1" style:family="table-column">
      <style:table-column-properties style:column-width="7.94cm"/>
    </style:style>
    <style:style style:name="41f20a" style:family="table">
      <style:table-properties style:rel-width="100" table:align="center"/>
    </style:style>
    <style:style style:name="41f20a.0" style:family="table-column">
      <style:table-column-properties style:column-width="17.64cm"/>
    </style:style>
    <style:style style:name="7fab17" style:family="table">
      <style:table-properties style:rel-width="100" table:align="center"/>
    </style:style>
    <style:style style:name="7fab17.0" style:family="table-column">
      <style:table-column-properties style:column-width="11.47cm"/>
    </style:style>
    <style:style style:name="7fab1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26.000</dc:date>
    <meta:generator>PHPWord</meta:generator>
    <meta:initial-creator/>
    <meta:creation-date>2026-08-23T21:43:26.000</meta:creation-date>
    <meta:keyword/>
    <meta:user-defined meta:name="Category"/>
    <meta:user-defined meta:name="Company"/>
    <meta:user-defined meta:name="Manager"/>
  </office:meta>
</office:document-meta>
</file>