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bd26d" style:family="table">
      <style:table-properties style:rel-width="100" table:align="center"/>
    </style:style>
    <style:style style:name="abd26d.0" style:family="table-column">
      <style:table-column-properties style:column-width="9.70cm"/>
    </style:style>
    <style:style style:name="abd26d.1" style:family="table-column">
      <style:table-column-properties style:column-width="7.94cm"/>
    </style:style>
    <style:style style:name="f907bb" style:family="table">
      <style:table-properties style:rel-width="100" table:align="center"/>
    </style:style>
    <style:style style:name="f907bb.0" style:family="table-column">
      <style:table-column-properties style:column-width="17.64cm"/>
    </style:style>
    <style:style style:name="ba61df" style:family="table">
      <style:table-properties style:rel-width="100" table:align="center"/>
    </style:style>
    <style:style style:name="ba61df.0" style:family="table-column">
      <style:table-column-properties style:column-width="11.47cm"/>
    </style:style>
    <style:style style:name="ba61d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bd26d" table:style-name="abd26d">
          <table:table-column table:style-name="abd26d.0"/>
          <table:table-column table:style-name="abd26d.1"/>
          <table:table-row>
            <table:table-cell office:value-type="string">
              <text:p text:style-name="IM1"><draw:frame draw:style-name="fr1" draw:name="590bf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907bb" table:style-name="f907bb">
          <table:table-column table:style-name="f907b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4/1979</text:span></text:p>
        <text:p text:style-name="P3_InstBodyJustified"><text:span text:style-name="T3">Ano 1979 · Data 03/12/1979 · Status EM VIGOR</text:span></text:p>
        <text:p text:style-name="P4_InstBodyJustified"><text:span text:style-name="T4">Ementa: DISPÕE SOBRE CONCESSÃO DE LICENÇA AO SENHOR PREFEITO MUNICIPAL, PELO PRAZO DE TRINTA DIAS, PARA TRATAMENTO DE SAÚDE.</text:span></text:p>
        <text:p text:style-name="P5_InstBodyJustified"><text:span text:style-name="T5">DECRETO LEGISLATIVO Nº 14, DE 3 DE DEZEMBRO DE 1979</text:span></text:p>
        <text:p text:style-name="P6_InstBodyJustified"><text:span text:style-name="T6">(DISPÕE SOBRE CONCESSÃO DE LICENÇA AO SENHOR PREFEITO MUNICIPAL, PELO PRAZO DE TRINTA DIAS, PARA TRATAMENTO DE SAÚDE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5/79, que se refere ao processo nº 617 de 1979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concedida ao sr. Dr. João Antônio Nucci, Prefeito Municipal, uma licença pelo prazo de trinta (30) dias, a partir do dia 5 de dezembro de 1979, para tratamento de saúde.</text:span></text:p>
        <text:p text:style-name="P20"><text:span text:style-name="T15">Parágrafo único.</text:span><text:span text:style-name="T16"><text:s/>O sr. Prefeito Municipal perceberá os subsídios e a verba de representação, nos termos do inciso I, do § 2º, do artigo 228, do regimento interno.</text:span></text:p>
        <text:p text:style-name="P23"><text:span text:style-name="T17">Art. 2º</text:span><text:span text:style-name="T18"><text:s/>Este decreto legislativo entrará em vigor na data de sua publicação.</text:span></text:p>
        <text:p text:style-name="P26"><text:span text:style-name="T19">Art. 3º</text:span><text:span text:style-name="T20"><text:s/>Revogam-se as disposições em contrário.</text:span></text:p>
        <text:p text:style-name="P29"><text:span text:style-name="T21">Sala das Sessões, "Dr. Octávio Viscardi", aos 03 de dezembro de 1979.</text:span></text:p>
        <text:p text:style-name="P31"><text:span text:style-name="T22">Octaviano Vogeira</text:span></text:p>
        <text:p text:style-name="P33"><text:span text:style-name="T23">Presidente</text:span></text:p>
        <text:p text:style-name="P35"><text:span text:style-name="T24">Publicado e registrado na Secretaria Administrativa da Câmara Municipal de Votuporanga, aos 03 de dezembro de 1979.</text:span></text:p>
        <text:p text:style-name="P37"><text:span text:style-name="T25">Hugo Xavier da Silva</text:span></text:p>
        <text:p text:style-name="P39"><text:span text:style-name="T26">Chefe de Gabinete</text:span></text:p>
        <text:p text:style-name="Standard"/>
        <table:table table:name="ba61df" table:style-name="ba61df">
          <table:table-column table:style-name="ba61df.0"/>
          <table:table-column table:style-name="ba61d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89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bd26d" style:family="table">
      <style:table-properties style:rel-width="100" table:align="center"/>
    </style:style>
    <style:style style:name="abd26d.0" style:family="table-column">
      <style:table-column-properties style:column-width="9.70cm"/>
    </style:style>
    <style:style style:name="abd26d.1" style:family="table-column">
      <style:table-column-properties style:column-width="7.94cm"/>
    </style:style>
    <style:style style:name="f907bb" style:family="table">
      <style:table-properties style:rel-width="100" table:align="center"/>
    </style:style>
    <style:style style:name="f907bb.0" style:family="table-column">
      <style:table-column-properties style:column-width="17.64cm"/>
    </style:style>
    <style:style style:name="ba61df" style:family="table">
      <style:table-properties style:rel-width="100" table:align="center"/>
    </style:style>
    <style:style style:name="ba61df.0" style:family="table-column">
      <style:table-column-properties style:column-width="11.47cm"/>
    </style:style>
    <style:style style:name="ba61d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52.000</dc:date>
    <meta:generator>PHPWord</meta:generator>
    <meta:initial-creator/>
    <meta:creation-date>2026-08-23T20:53:52.000</meta:creation-date>
    <meta:keyword/>
    <meta:user-defined meta:name="Category"/>
    <meta:user-defined meta:name="Company"/>
    <meta:user-defined meta:name="Manager"/>
  </office:meta>
</office:document-meta>
</file>