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 fo:font-weight="bold" style:font-weight-asian="bold"/>
    </style:style>
    <style:style style:name="P15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P17" style:family="paragraph" style:parent-style-name="Normal">
      <style:paragraph-properties fo:text-align="both"/>
    </style:style>
    <style:style style:name="T13" style:family="text">
      <style:text-properties style:font-name="Arial" style:font-name-complex="Arial" fo:font-weight="bold" style:font-weight-asian="bold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5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2a29a0" style:family="table">
      <style:table-properties style:rel-width="100" table:align="center"/>
    </style:style>
    <style:style style:name="2a29a0.0" style:family="table-column">
      <style:table-column-properties style:column-width="9.70cm"/>
    </style:style>
    <style:style style:name="2a29a0.1" style:family="table-column">
      <style:table-column-properties style:column-width="7.94cm"/>
    </style:style>
    <style:style style:name="a1b102" style:family="table">
      <style:table-properties style:rel-width="100" table:align="center"/>
    </style:style>
    <style:style style:name="a1b102.0" style:family="table-column">
      <style:table-column-properties style:column-width="17.64cm"/>
    </style:style>
    <style:style style:name="0f36cd" style:family="table">
      <style:table-properties style:rel-width="100" table:align="center"/>
    </style:style>
    <style:style style:name="0f36cd.0" style:family="table-column">
      <style:table-column-properties style:column-width="11.47cm"/>
    </style:style>
    <style:style style:name="0f36cd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2a29a0" table:style-name="2a29a0">
          <table:table-column table:style-name="2a29a0.0"/>
          <table:table-column table:style-name="2a29a0.1"/>
          <table:table-row>
            <table:table-cell office:value-type="string">
              <text:p text:style-name="IM1"><draw:frame draw:style-name="fr1" draw:name="2a64c6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a1b102" table:style-name="a1b102">
          <table:table-column table:style-name="a1b102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2/1979</text:span></text:p>
        <text:p text:style-name="P3_InstBodyJustified"><text:span text:style-name="T3">Ano 1979 · Data 26/03/1979 · Status EM VIGOR</text:span></text:p>
        <text:p text:style-name="P4_InstBodyJustified"><text:span text:style-name="T4">Ementa: DISPÕE SOBRE CONCESSÃO DE TÍTULO DE CIDADÃO VOTUPORANGUENSE AO RADIALISTA PROF. LUIZ RAIMUNDO RIVOIRO.</text:span></text:p>
        <text:p text:style-name="P5_InstBodyJustified"><text:span text:style-name="T5">DECRETO LEGISLATIVO Nº 2, DE 26 DE MARÇO DE 1979</text:span></text:p>
        <text:p text:style-name="P6_InstBodyJustified"><text:span text:style-name="T6">(DISPÕE SOBRE CONCESSÃO DE TÍTULO DE CIDADÃO VOTUPORANGUENSE AO RADIALISTA PROF. LUIZ RAIMUNDO RIVOIRO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1/79, que se refere ao processo nº 20 de 1979, a saber:</text:span></text:p>
        <text:p text:style-name="P14"><text:span text:style-name="T11">FAÇO SABER</text:span><text:span text:style-name="T12"><text:s/>QUE A CÂMARA MUNICIPAL DE VOTUPORANGA APROVOU E EU PROMULGO O SEGUINTE DECRETO LEGISLATIVO:</text:span></text:p>
        <text:p text:style-name="P17"><text:span text:style-name="T13">Art. 1º<text:s/></text:span><text:span text:style-name="T14">Fica concedido ao radialista Prof. Luiz Raimundo Rivoiro, o título de CIDADÃO VOTUPORANGUENSE, pelos relevantes serviços prestados à nossa comunidade.</text:span></text:p>
        <text:p text:style-name="P20"><text:span text:style-name="T15">Parágrafo único.<text:s/></text:span><text:span text:style-name="T16">A entrega da referida honraria será feita em sessão solene, a ser marcada pela Presidência, e nos termos da<text:s/></text:span><text:a xlink:type="simple" xlink:href="https://pesquisadeleis.com.br/sp/votuporanga/legislacao/38187/lei-ordinaria-968-dispoe-sobre-suplementacao-de-verba-orcamentaria">Resolução nº 9/68, de 22/4/1968</text:a><text:span text:style-name="T17">.</text:span></text:p>
        <text:p text:style-name="P24"><text:span text:style-name="T18">Art. 2º</text:span><text:span text:style-name="T19"><text:s/>Este decreto legislativo entrará em vigor na data de sua publicação, revogadas as disposições em contrário.</text:span></text:p>
        <text:p text:style-name="P27"><text:span text:style-name="T20">Sala das Sessões, "Dr. Octávio Viscardi", aos 26 de março de 1979.</text:span></text:p>
        <text:p text:style-name="P29"><text:span text:style-name="T21">Octaviano Nogueira</text:span></text:p>
        <text:p text:style-name="P31"><text:span text:style-name="T22">Presidente</text:span></text:p>
        <text:p text:style-name="P33"><text:span text:style-name="T23">Publicado e registrado na Secretaria Administrativa da Câmara Municipal de Votuporanga, aos 26 de março de 1979.</text:span></text:p>
        <text:p text:style-name="P35"><text:span text:style-name="T24">Hugo Xavier da Silva</text:span></text:p>
        <text:p text:style-name="P37"><text:span text:style-name="T25">Chefe de Gabinete</text:span></text:p>
        <text:p text:style-name="Standard"/>
        <table:table table:name="0f36cd" table:style-name="0f36cd">
          <table:table-column table:style-name="0f36cd.0"/>
          <table:table-column table:style-name="0f36cd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777</text:span></text:p>
            </table:table-cell>
            <table:table-cell office:value-type="string">
              <text:p><text:span>Gerado em 20/08/2026 09:12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2a29a0" style:family="table">
      <style:table-properties style:rel-width="100" table:align="center"/>
    </style:style>
    <style:style style:name="2a29a0.0" style:family="table-column">
      <style:table-column-properties style:column-width="9.70cm"/>
    </style:style>
    <style:style style:name="2a29a0.1" style:family="table-column">
      <style:table-column-properties style:column-width="7.94cm"/>
    </style:style>
    <style:style style:name="a1b102" style:family="table">
      <style:table-properties style:rel-width="100" table:align="center"/>
    </style:style>
    <style:style style:name="a1b102.0" style:family="table-column">
      <style:table-column-properties style:column-width="17.64cm"/>
    </style:style>
    <style:style style:name="0f36cd" style:family="table">
      <style:table-properties style:rel-width="100" table:align="center"/>
    </style:style>
    <style:style style:name="0f36cd.0" style:family="table-column">
      <style:table-column-properties style:column-width="11.47cm"/>
    </style:style>
    <style:style style:name="0f36cd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0T12:12:26.000</dc:date>
    <meta:generator>PHPWord</meta:generator>
    <meta:initial-creator/>
    <meta:creation-date>2026-08-20T12:12:26.000</meta:creation-date>
    <meta:keyword/>
    <meta:user-defined meta:name="Category"/>
    <meta:user-defined meta:name="Company"/>
    <meta:user-defined meta:name="Manager"/>
  </office:meta>
</office:document-meta>
</file>