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01d2b" style:family="table">
      <style:table-properties style:rel-width="100" table:align="center"/>
    </style:style>
    <style:style style:name="101d2b.0" style:family="table-column">
      <style:table-column-properties style:column-width="9.70cm"/>
    </style:style>
    <style:style style:name="101d2b.1" style:family="table-column">
      <style:table-column-properties style:column-width="7.94cm"/>
    </style:style>
    <style:style style:name="1ca3cc" style:family="table">
      <style:table-properties style:rel-width="100" table:align="center"/>
    </style:style>
    <style:style style:name="1ca3cc.0" style:family="table-column">
      <style:table-column-properties style:column-width="17.64cm"/>
    </style:style>
    <style:style style:name="19b470" style:family="table">
      <style:table-properties style:rel-width="100" table:align="center"/>
    </style:style>
    <style:style style:name="19b470.0" style:family="table-column">
      <style:table-column-properties style:column-width="11.47cm"/>
    </style:style>
    <style:style style:name="19b47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01d2b" table:style-name="101d2b">
          <table:table-column table:style-name="101d2b.0"/>
          <table:table-column table:style-name="101d2b.1"/>
          <table:table-row>
            <table:table-cell office:value-type="string">
              <text:p text:style-name="IM1"><draw:frame draw:style-name="fr1" draw:name="b16b9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ca3cc" table:style-name="1ca3cc">
          <table:table-column table:style-name="1ca3c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77</text:span></text:p>
        <text:p text:style-name="P3_InstBodyJustified"><text:span text:style-name="T3">Ano 1977 · Data 24/01/1977 · Status EM VIGOR</text:span></text:p>
        <text:p text:style-name="P4_InstBodyJustified"><text:span text:style-name="T4">Ementa: DISPÕE SOBRE CONCESSÃO DE TÍTULO DE CIDADÃO VOTUPORANGUENSE AO DR. LAUDO NATEL.</text:span></text:p>
        <text:p text:style-name="P5_InstBodyJustified"><text:span text:style-name="T5">DECRETO LEGISLATIVO Nº 2, DE 24 DE JANEIRO DE 1977</text:span></text:p>
        <text:p text:style-name="P6_InstBodyJustified"><text:span text:style-name="T6">(DISPÕE SOBRE CONCESSÃO DE TÍTULO DE CIDADÃO VOTUPORANGUENSE AO DR. LAUDO NATEL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9/76, que se refere ao processo nº 563 de 1976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text:s/></text:span><text:span text:style-name="T14">Fica concedido ao Sr. Dr. Laudo Natel, digníssimo Ex-Governador do Estado de São Paulo, o título de "CIDADÃO VOTUPORANGENSE", pelos inestimáveis serviços prestados ao município.</text:span></text:p>
        <text:p text:style-name="P20"><text:span text:style-name="T15">Parágrafo único.<text:s/></text:span><text:span text:style-name="T16">A entrega de referida honraria será feita em sessão solene, a ser marcada pela Presidência e, nos termos da<text:s/></text:span><text:a xlink:type="simple" xlink:href="https://pesquisadeleis.com.br/sp/votuporanga/legislacao/38187/lei-ordinaria-968-dispoe-sobre-suplementacao-de-verba-orcamentaria">Resolução nº 9/68, de 22/4/1968</text:a><text:span text:style-name="T17">.</text:span></text:p>
        <text:p text:style-name="P24"><text:span text:style-name="T18">Art. 2º</text:span><text:span text:style-name="T19"><text:s/>Este decreto legislativo entrará / em vigor na data de sua publicação, revogadas as disposições em/ contrário.</text:span></text:p>
        <text:p text:style-name="P27"><text:span text:style-name="T20">Sala das Sessões, 24 de janeiro de 1977.</text:span></text:p>
        <text:p text:style-name="P29"><text:span text:style-name="T21">Dr. D. S. Viana Filho</text:span></text:p>
        <text:p text:style-name="P31"><text:span text:style-name="T22">Presidente</text:span></text:p>
        <text:p text:style-name="P33"><text:span text:style-name="T23">Publicado e registrado na Secretaria da Câmara Municipal de Votuporanga, aos 24 de janeiro de 1977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19b470" table:style-name="19b470">
          <table:table-column table:style-name="19b470.0"/>
          <table:table-column table:style-name="19b47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62</text:span></text:p>
            </table:table-cell>
            <table:table-cell office:value-type="string">
              <text:p><text:span>Gerado em 19/08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01d2b" style:family="table">
      <style:table-properties style:rel-width="100" table:align="center"/>
    </style:style>
    <style:style style:name="101d2b.0" style:family="table-column">
      <style:table-column-properties style:column-width="9.70cm"/>
    </style:style>
    <style:style style:name="101d2b.1" style:family="table-column">
      <style:table-column-properties style:column-width="7.94cm"/>
    </style:style>
    <style:style style:name="1ca3cc" style:family="table">
      <style:table-properties style:rel-width="100" table:align="center"/>
    </style:style>
    <style:style style:name="1ca3cc.0" style:family="table-column">
      <style:table-column-properties style:column-width="17.64cm"/>
    </style:style>
    <style:style style:name="19b470" style:family="table">
      <style:table-properties style:rel-width="100" table:align="center"/>
    </style:style>
    <style:style style:name="19b470.0" style:family="table-column">
      <style:table-column-properties style:column-width="11.47cm"/>
    </style:style>
    <style:style style:name="19b47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6:58:57.000</dc:date>
    <meta:generator>PHPWord</meta:generator>
    <meta:initial-creator/>
    <meta:creation-date>2026-08-19T06:58:57.000</meta:creation-date>
    <meta:keyword/>
    <meta:user-defined meta:name="Category"/>
    <meta:user-defined meta:name="Company"/>
    <meta:user-defined meta:name="Manager"/>
  </office:meta>
</office:document-meta>
</file>