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a6595" style:family="table">
      <style:table-properties style:rel-width="100" table:align="center"/>
    </style:style>
    <style:style style:name="aa6595.0" style:family="table-column">
      <style:table-column-properties style:column-width="9.70cm"/>
    </style:style>
    <style:style style:name="aa6595.1" style:family="table-column">
      <style:table-column-properties style:column-width="7.94cm"/>
    </style:style>
    <style:style style:name="bc2cd0" style:family="table">
      <style:table-properties style:rel-width="100" table:align="center"/>
    </style:style>
    <style:style style:name="bc2cd0.0" style:family="table-column">
      <style:table-column-properties style:column-width="17.64cm"/>
    </style:style>
    <style:style style:name="02d852" style:family="table">
      <style:table-properties style:rel-width="100" table:align="center"/>
    </style:style>
    <style:style style:name="02d852.0" style:family="table-column">
      <style:table-column-properties style:column-width="11.47cm"/>
    </style:style>
    <style:style style:name="02d852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a6595" table:style-name="aa6595">
          <table:table-column table:style-name="aa6595.0"/>
          <table:table-column table:style-name="aa6595.1"/>
          <table:table-row>
            <table:table-cell office:value-type="string">
              <text:p text:style-name="IM1"><draw:frame draw:style-name="fr1" draw:name="cae79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c2cd0" table:style-name="bc2cd0">
          <table:table-column table:style-name="bc2cd0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1976</text:span></text:p>
        <text:p text:style-name="P3_InstBodyJustified"><text:span text:style-name="T3">Ano 1976 · Data 13/12/1976 · Status EM VIGOR</text:span></text:p>
        <text:p text:style-name="P4_InstBodyJustified"><text:span text:style-name="T4">Ementa: DISPÕE SOBRE CONCESSÃO DE TÍTULO DE CIDADÃO VOTUPORANGUENSE AO DR. PAULO SALIM MALUF.</text:span></text:p>
        <text:p text:style-name="P5_InstBodyJustified"><text:span text:style-name="T5">DECRETO LEGISLATIVO Nº 9, DE 13 DE DEZEMBRO DE 1976</text:span></text:p>
        <text:p text:style-name="P6_InstBodyJustified"><text:span text:style-name="T6">(DISPÕE SOBRE CONCESSÃO DE TÍTULO DE CIDADÃO VOTUPORANGUENSE AO DR. PAULO SALIM MALUF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7/76, que se refere ao processo nº 525 de 1976, a saber:</text:span></text:p>
        <text:p text:style-name="P14"><text:span text:style-name="T11">FAÇO SABER QUE A CÂMARA MUNICIPAL DE VOTUPORANGA APROVOU E EU PROMULGO O SEGUINTE DECRETO LEGISLATIVO:</text:span></text:p>
        <text:p text:style-name="P16"><text:span text:style-name="T12">Art. 1º</text:span><text:span text:style-name="T13"><text:s/>Fica concedido ao Doutor Paulo Salim Maluf, o título de CIDADÃO VOTUPORANGUENSE, pelos relevantes serviços prestados ao Estado de São Paulo e ao nosso município de Votuporanga.</text:span></text:p>
        <text:p text:style-name="P19"><text:span text:style-name="T14">Parágrafo único.<text:s/></text:span><text:span text:style-name="T15">A entrega da referida honraria será feita em sessão solene, a ser marcada pela Presidência da Câmara, e nos termos da<text:s/></text:span><text:a xlink:type="simple" xlink:href="https://pesquisadeleis.com.br/sp/votuporanga/legislacao/38187/lei-ordinaria-968-dispoe-sobre-suplementacao-de-verba-orcamentaria">Resolução nº 9/68, de 22/4/1968</text:a><text:span text:style-name="T16">.</text:span></text:p>
        <text:p text:style-name="P23"><text:span text:style-name="T17">Art. 2º</text:span><text:span text:style-name="T18"><text:s/>Este decreto legislativo entrará em vigor na data de sua publicação, revogadas as disposições em contrário.</text:span></text:p>
        <text:p text:style-name="P26"><text:span text:style-name="T19">Sala das Sessões, aos 13 de dezembro de 1976.</text:span></text:p>
        <text:p text:style-name="P28"><text:span text:style-name="T20">Dr. D.S. Viana Filho</text:span></text:p>
        <text:p text:style-name="P30"><text:span text:style-name="T21">Presidente</text:span></text:p>
        <text:p text:style-name="P32"><text:span text:style-name="T22">Publicado e registrado na Secretaria da Câmara Municipal de Votuporanga, aos 13 de dezembro de 1976.</text:span></text:p>
        <text:p text:style-name="P34"><text:span text:style-name="T23">Hugo Xavier da Silva</text:span></text:p>
        <text:p text:style-name="P36"><text:span text:style-name="T24">Chefe de Gabinete</text:span></text:p>
        <text:p text:style-name="Standard"/>
        <table:table table:name="02d852" table:style-name="02d852">
          <table:table-column table:style-name="02d852.0"/>
          <table:table-column table:style-name="02d852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60</text:span></text:p>
            </table:table-cell>
            <table:table-cell office:value-type="string">
              <text:p><text:span>Gerado em 23/08/2026 13:3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a6595" style:family="table">
      <style:table-properties style:rel-width="100" table:align="center"/>
    </style:style>
    <style:style style:name="aa6595.0" style:family="table-column">
      <style:table-column-properties style:column-width="9.70cm"/>
    </style:style>
    <style:style style:name="aa6595.1" style:family="table-column">
      <style:table-column-properties style:column-width="7.94cm"/>
    </style:style>
    <style:style style:name="bc2cd0" style:family="table">
      <style:table-properties style:rel-width="100" table:align="center"/>
    </style:style>
    <style:style style:name="bc2cd0.0" style:family="table-column">
      <style:table-column-properties style:column-width="17.64cm"/>
    </style:style>
    <style:style style:name="02d852" style:family="table">
      <style:table-properties style:rel-width="100" table:align="center"/>
    </style:style>
    <style:style style:name="02d852.0" style:family="table-column">
      <style:table-column-properties style:column-width="11.47cm"/>
    </style:style>
    <style:style style:name="02d852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6:36:19.000</dc:date>
    <meta:generator>PHPWord</meta:generator>
    <meta:initial-creator/>
    <meta:creation-date>2026-08-23T16:36:19.000</meta:creation-date>
    <meta:keyword/>
    <meta:user-defined meta:name="Category"/>
    <meta:user-defined meta:name="Company"/>
    <meta:user-defined meta:name="Manager"/>
  </office:meta>
</office:document-meta>
</file>